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7.7 -->
  <office:font-face-decls>
    <style:font-face style:name="Aptos" svg:font-family="Aptos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Aptos Display" svg:font-family="Aptos Display" style:font-pitch="variable" style:font-family-generic="swiss"/>
    <style:font-face style:name="全字庫正楷體" svg:font-family="全字庫正楷體" style:font-pitch="variable" style:font-family-generic="script"/>
    <style:font-face style:name="全字庫正楷體 Ext-B" svg:font-family="全字庫正楷體 Ext-B" style:font-pitch="variable" style:font-family-generic="script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cm"/>
    </style:style>
    <style:style style:name="T1_1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2" style:family="paragraph" style:parent-style-name="Normal">
      <style:paragraph-properties fo:line-height="0.706cm" fo:margin-bottom="0cm"/>
    </style:style>
    <style:style style:name="T2_1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2_2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2_3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2_4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2_5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3" style:family="paragraph" style:parent-style-name="Normal">
      <style:paragraph-properties fo:line-height="0.706cm" fo:margin-bottom="0cm"/>
    </style:style>
    <style:style style:name="T3_1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3_2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3_3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4" style:family="paragraph" style:parent-style-name="Normal">
      <style:paragraph-properties fo:line-height="0.706cm" fo:margin-bottom="0cm"/>
    </style:style>
    <style:style style:name="T4_1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4_2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T4_3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5" style:family="paragraph" style:parent-style-name="Normal">
      <style:paragraph-properties fo:line-height="0.706cm" fo:margin-bottom="0cm"/>
    </style:style>
    <style:style style:name="T5_1" style:family="text"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6" style:family="paragraph" style:parent-style-name="Normal">
      <style:paragraph-properties fo:text-align="center" fo:line-height="0.706cm" fo:margin-bottom="0cm"/>
    </style:style>
    <style:style style:name="T6_1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T6_2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T6_3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P7" style:family="paragraph" style:parent-style-name="Normal">
      <style:paragraph-properties fo:text-align="center" fo:line-height="0.706cm" fo:margin-bottom="0cm"/>
    </style:style>
    <style:style style:name="T7_1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T7_2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T7_3" style:family="text">
      <style:text-properties style:font-name="全字庫正楷體" fo:font-size="16pt" style:font-name-asian="全字庫正楷體" style:font-size-asian="16pt" style:font-name-complex="全字庫正楷體" style:font-size-complex="16pt" fo:font-weight="bold" style:font-weight-asian="bold" style:font-weight-complex="bold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新細明體" style:font-name-asian="新細明體" style:font-name-complex="新細明體"/>
    </style:style>
    <style:style style:name="T8_2" style:family="text">
      <style:text-properties style:font-name="新細明體" style:font-name-asian="新細明體" style:font-name-complex="新細明體"/>
    </style:style>
    <style:style style:name="T8_3" style:family="text">
      <style:text-properties style:font-name="新細明體" style:font-name-asian="新細明體" style:font-name-complex="新細明體"/>
    </style:style>
    <style:style style:name="T8_4" style:family="text">
      <style:text-properties style:font-name="全字庫正楷體 Ext-B" style:font-name-asian="全字庫正楷體 Ext-B" style:font-name-complex="全字庫正楷體 Ext-B"/>
    </style:style>
    <style:style style:name="T8_5" style:family="text">
      <style:text-properties style:font-name="新細明體" style:font-name-asian="新細明體" style:font-name-complex="新細明體"/>
    </style:style>
    <style:style style:name="T8_6" style:family="text">
      <style:text-properties style:font-name="新細明體" style:font-name-asian="新細明體" style:font-name-complex="新細明體"/>
    </style:style>
    <style:style style:name="T8_7" style:family="text">
      <style:text-properties style:font-name="新細明體" style:font-name-asian="新細明體" style:font-name-complex="新細明體"/>
    </style:style>
    <style:style style:name="T8_8" style:family="text">
      <style:text-properties style:font-name="全字庫正楷體 Ext-B" style:font-name-asian="全字庫正楷體 Ext-B" style:font-name-complex="全字庫正楷體 Ext-B"/>
    </style:style>
    <style:style style:name="T8_9" style:family="text">
      <style:text-properties style:font-name="新細明體" style:font-name-asian="新細明體" style:font-name-complex="新細明體"/>
    </style:style>
    <style:style style:name="T8_10" style:family="text">
      <style:text-properties style:font-name="全字庫正楷體 Ext-B" style:font-name-asian="全字庫正楷體 Ext-B" style:font-name-complex="全字庫正楷體 Ext-B"/>
    </style:style>
    <style:style style:name="T8_11" style:family="text">
      <style:text-properties style:font-name="新細明體" style:font-name-asian="新細明體" style:font-name-complex="新細明體"/>
    </style:style>
    <style:style style:name="T8_12" style:family="text">
      <style:text-properties style:font-name="新細明體" style:font-name-asian="新細明體" style:font-name-complex="新細明體"/>
    </style:style>
    <style:style style:name="T8_13" style:family="text">
      <style:text-properties style:font-name="全字庫正楷體 Ext-B" style:font-name-asian="全字庫正楷體 Ext-B" style:font-name-complex="全字庫正楷體 Ext-B"/>
    </style:style>
    <style:style style:name="T8_14" style:family="text">
      <style:text-properties style:font-name="新細明體" style:font-name-asian="新細明體" style:font-name-complex="新細明體"/>
    </style:style>
    <style:style style:name="T8_15" style:family="text">
      <style:text-properties style:font-name="全字庫正楷體 Ext-B" style:font-name-asian="全字庫正楷體 Ext-B" style:font-name-complex="全字庫正楷體 Ext-B"/>
    </style:style>
    <style:style style:name="T8_16" style:family="text">
      <style:text-properties style:font-name="新細明體" style:font-name-asian="新細明體" style:font-name-complex="新細明體"/>
    </style:style>
    <style:style style:name="T8_17" style:family="text">
      <style:text-properties style:font-name="全字庫正楷體 Ext-B" style:font-name-asian="全字庫正楷體 Ext-B" style:font-name-complex="全字庫正楷體 Ext-B"/>
    </style:style>
    <style:style style:name="T8_18" style:family="text">
      <style:text-properties style:font-name="新細明體" style:font-name-asian="新細明體" style:font-name-complex="新細明體"/>
    </style:style>
    <style:style style:name="T8_19" style:family="text">
      <style:text-properties style:font-name="新細明體" style:font-name-asian="新細明體" style:font-name-complex="新細明體"/>
    </style:style>
    <style:style style:name="T8_20" style:family="text">
      <style:text-properties style:font-name="新細明體" style:font-name-asian="新細明體" style:font-name-complex="新細明體"/>
    </style:style>
    <style:style style:name="T8_21" style:family="text">
      <style:text-properties style:font-name="全字庫正楷體 Ext-B" style:font-name-asian="全字庫正楷體 Ext-B" style:font-name-complex="全字庫正楷體 Ext-B"/>
    </style:style>
    <style:style style:name="T8_22" style:family="text">
      <style:text-properties style:font-name="新細明體" style:font-name-asian="新細明體" style:font-name-complex="新細明體"/>
    </style:style>
    <style:style style:name="T8_23" style:family="text">
      <style:text-properties style:font-name="新細明體" style:font-name-asian="新細明體" style:font-name-complex="新細明體"/>
    </style:style>
    <style:style style:name="T8_24" style:family="text">
      <style:text-properties style:font-name="新細明體" style:font-name-asian="新細明體" style:font-name-complex="新細明體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style:font-name="新細明體" style:font-name-asian="新細明體" style:font-name-complex="新細明體"/>
    </style:style>
    <style:style style:name="T9_2" style:family="text">
      <style:text-properties style:font-name="新細明體" style:font-name-asian="新細明體" style:font-name-complex="新細明體"/>
    </style:style>
    <style:style style:name="T9_3" style:family="text">
      <style:text-properties style:font-name="新細明體" style:font-name-asian="新細明體" style:font-name-complex="新細明體"/>
    </style:style>
    <style:style style:name="P10" style:family="paragraph" style:parent-style-name="Normal">
      <style:paragraph-properties fo:line-height="0.706cm"/>
    </style:style>
    <style:style style:name="T10_1" style:family="text">
      <style:text-properties style:font-name="新細明體" style:font-name-asian="新細明體" style:font-name-complex="新細明體"/>
    </style:style>
    <style:style style:name="T10_2" style:family="text">
      <style:text-properties style:font-name="新細明體" style:font-name-asian="新細明體" style:font-name-complex="新細明體"/>
    </style:style>
    <style:style style:name="T10_3" style:family="text">
      <style:text-properties style:font-name="新細明體" style:font-name-asian="新細明體" style:font-name-complex="新細明體"/>
    </style:style>
    <style:style style:name="T10_4" style:family="text">
      <style:text-properties style:font-name="新細明體" style:font-name-asian="新細明體" style:font-name-complex="新細明體"/>
    </style:style>
    <style:style style:name="T10_5" style:family="text">
      <style:text-properties style:font-name="新細明體" style:font-name-asian="新細明體" style:font-name-complex="新細明體"/>
    </style:style>
    <style:style style:name="T10_6" style:family="text">
      <style:text-properties style:font-name="新細明體" style:font-name-asian="新細明體" style:font-name-complex="新細明體"/>
    </style:style>
    <style:style style:name="T10_7" style:family="text">
      <style:text-properties style:font-name="全字庫正楷體 Ext-B" style:font-name-asian="全字庫正楷體 Ext-B" style:font-name-complex="全字庫正楷體 Ext-B"/>
    </style:style>
    <style:style style:name="T10_8" style:family="text">
      <style:text-properties style:font-name="新細明體" style:font-name-asian="新細明體" style:font-name-complex="新細明體"/>
    </style:style>
    <style:style style:name="T10_9" style:family="text">
      <style:text-properties style:font-name="新細明體" style:font-name-asian="新細明體" style:font-name-complex="新細明體"/>
    </style:style>
    <style:style style:name="T10_10" style:family="text">
      <style:text-properties style:font-name="新細明體" style:font-name-asian="新細明體" style:font-name-complex="新細明體"/>
    </style:style>
    <style:style style:name="T10_11" style:family="text">
      <style:text-properties style:font-name="新細明體" style:font-name-asian="新細明體" style:font-name-complex="新細明體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11_2" style:family="text">
      <style:text-properties style:font-name="全字庫正楷體 Ext-B" style:font-name-asian="全字庫正楷體 Ext-B" style:font-name-complex="全字庫正楷體 Ext-B" fo:font-weight="bold" style:font-weight-asian="bold" style:font-weight-complex="bold"/>
    </style:style>
    <style:style style:name="T11_3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11_4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11_5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新細明體" style:font-name-asian="新細明體" style:font-name-complex="新細明體"/>
    </style:style>
    <style:style style:name="T12_2" style:family="text">
      <style:text-properties style:font-name="新細明體" style:font-name-asian="新細明體" style:font-name-complex="新細明體"/>
    </style:style>
    <style:style style:name="T12_3" style:family="text">
      <style:text-properties style:font-name="新細明體" style:font-name-asian="新細明體" style:font-name-complex="新細明體"/>
    </style:style>
    <style:style style:name="T12_4" style:family="text">
      <style:text-properties style:font-name="全字庫正楷體 Ext-B" style:font-name-asian="全字庫正楷體 Ext-B" style:font-name-complex="全字庫正楷體 Ext-B"/>
    </style:style>
    <style:style style:name="T12_5" style:family="text">
      <style:text-properties style:font-name="新細明體" style:font-name-asian="新細明體" style:font-name-complex="新細明體"/>
    </style:style>
    <style:style style:name="T12_6" style:family="text">
      <style:text-properties style:font-name="全字庫正楷體 Ext-B" style:font-name-asian="全字庫正楷體 Ext-B" style:font-name-complex="全字庫正楷體 Ext-B"/>
    </style:style>
    <style:style style:name="T12_7" style:family="text">
      <style:text-properties style:font-name="新細明體" style:font-name-asian="新細明體" style:font-name-complex="新細明體"/>
    </style:style>
    <style:style style:name="T12_8" style:family="text">
      <style:text-properties style:font-name="全字庫正楷體 Ext-B" style:font-name-asian="全字庫正楷體 Ext-B" style:font-name-complex="全字庫正楷體 Ext-B"/>
    </style:style>
    <style:style style:name="T12_9" style:family="text">
      <style:text-properties style:font-name="新細明體" style:font-name-asian="新細明體" style:font-name-complex="新細明體"/>
    </style:style>
    <style:style style:name="P13" style:family="paragraph" style:parent-style-name="Normal">
      <style:paragraph-properties fo:line-height="0.706cm"/>
    </style:style>
    <style:style style:name="T13_1" style:family="text">
      <style:text-properties style:font-name="新細明體" style:font-name-asian="新細明體" style:font-name-complex="新細明體"/>
    </style:style>
    <style:style style:name="T13_2" style:family="text">
      <style:text-properties style:font-name="新細明體" style:font-name-asian="新細明體" style:font-name-complex="新細明體"/>
    </style:style>
    <style:style style:name="T13_3" style:family="text">
      <style:text-properties style:font-name="新細明體" style:font-name-asian="新細明體" style:font-name-complex="新細明體"/>
    </style:style>
    <style:style style:name="T13_4" style:family="text">
      <style:text-properties style:font-name="新細明體" style:font-name-asian="新細明體" style:font-name-complex="新細明體"/>
    </style:style>
    <style:style style:name="T13_5" style:family="text">
      <style:text-properties style:font-name="新細明體" style:font-name-asian="新細明體" style:font-name-complex="新細明體"/>
    </style:style>
    <style:style style:name="T13_6" style:family="text">
      <style:text-properties style:font-name="新細明體" style:font-name-asian="新細明體" style:font-name-complex="新細明體"/>
    </style:style>
    <style:style style:name="T13_7" style:family="text">
      <style:text-properties style:font-name="新細明體" style:font-name-asian="新細明體" style:font-name-complex="新細明體"/>
    </style:style>
    <style:style style:name="P14" style:family="paragraph" style:parent-style-name="Normal">
      <style:paragraph-properties fo:line-height="0.706cm"/>
    </style:style>
    <style:style style:name="T14_1" style:family="text">
      <style:text-properties style:font-name="新細明體" style:font-name-asian="新細明體" style:font-name-complex="新細明體"/>
    </style:style>
    <style:style style:name="T14_2" style:family="text">
      <style:text-properties style:font-name="新細明體" style:font-name-asian="新細明體" style:font-name-complex="新細明體"/>
    </style:style>
    <style:style style:name="T14_3" style:family="text">
      <style:text-properties style:font-name="新細明體" style:font-name-asian="新細明體" style:font-name-complex="新細明體"/>
    </style:style>
    <style:style style:name="T14_4" style:family="text">
      <style:text-properties style:font-name="新細明體" style:font-name-asian="新細明體" style:font-name-complex="新細明體"/>
    </style:style>
    <style:style style:name="T14_5" style:family="text">
      <style:text-properties style:font-name="新細明體" style:font-name-asian="新細明體" style:font-name-complex="新細明體"/>
    </style:style>
    <style:style style:name="T14_6" style:family="text">
      <style:text-properties style:font-name="新細明體" style:font-name-asian="新細明體" style:font-name-complex="新細明體"/>
    </style:style>
    <style:style style:name="T14_7" style:family="text">
      <style:text-properties style:font-name="新細明體" style:font-name-asian="新細明體" style:font-name-complex="新細明體"/>
    </style:style>
    <style:style style:name="T14_8" style:family="text">
      <style:text-properties style:font-name="新細明體" style:font-name-asian="新細明體" style:font-name-complex="新細明體"/>
    </style:style>
    <style:style style:name="T14_9" style:family="text">
      <style:text-properties style:font-name="新細明體" style:font-name-asian="新細明體" style:font-name-complex="新細明體"/>
    </style:style>
    <style:style style:name="T14_10" style:family="text">
      <style:text-properties style:font-name="全字庫正楷體 Ext-B" style:font-name-asian="全字庫正楷體 Ext-B" style:font-name-complex="全字庫正楷體 Ext-B"/>
    </style:style>
    <style:style style:name="T14_11" style:family="text">
      <style:text-properties style:font-name="新細明體" style:font-name-asian="新細明體" style:font-name-complex="新細明體"/>
    </style:style>
    <style:style style:name="P15" style:family="paragraph" style:parent-style-name="Normal">
      <style:paragraph-properties fo:line-height="0.706cm"/>
    </style:style>
    <style:style style:name="T15_1" style:family="text">
      <style:text-properties style:font-name="新細明體" style:font-name-asian="新細明體" style:font-name-complex="新細明體"/>
    </style:style>
    <style:style style:name="T15_2" style:family="text">
      <style:text-properties style:font-name="全字庫正楷體 Ext-B" style:font-name-asian="全字庫正楷體 Ext-B" style:font-name-complex="全字庫正楷體 Ext-B"/>
    </style:style>
    <style:style style:name="T15_3" style:family="text">
      <style:text-properties style:font-name="新細明體" style:font-name-asian="新細明體" style:font-name-complex="新細明體"/>
    </style:style>
    <style:style style:name="T15_4" style:family="text">
      <style:text-properties style:font-name="全字庫正楷體 Ext-B" style:font-name-asian="全字庫正楷體 Ext-B" style:font-name-complex="全字庫正楷體 Ext-B"/>
    </style:style>
    <style:style style:name="T15_5" style:family="text">
      <style:text-properties style:font-name="新細明體" style:font-name-asian="新細明體" style:font-name-complex="新細明體"/>
    </style:style>
    <style:style style:name="T15_6" style:family="text">
      <style:text-properties style:font-name="全字庫正楷體 Ext-B" style:font-name-asian="全字庫正楷體 Ext-B" style:font-name-complex="全字庫正楷體 Ext-B"/>
    </style:style>
    <style:style style:name="T15_7" style:family="text">
      <style:text-properties style:font-name="新細明體" style:font-name-asian="新細明體" style:font-name-complex="新細明體"/>
    </style:style>
    <style:style style:name="T15_8" style:family="text">
      <style:text-properties style:font-name="全字庫正楷體 Ext-B" style:font-name-asian="全字庫正楷體 Ext-B" style:font-name-complex="全字庫正楷體 Ext-B"/>
    </style:style>
    <style:style style:name="T15_9" style:family="text">
      <style:text-properties style:font-name="新細明體" style:font-name-asian="新細明體" style:font-name-complex="新細明體"/>
    </style:style>
    <style:style style:name="T15_10" style:family="text">
      <style:text-properties style:font-name="全字庫正楷體 Ext-B" style:font-name-asian="全字庫正楷體 Ext-B" style:font-name-complex="全字庫正楷體 Ext-B"/>
    </style:style>
    <style:style style:name="T15_11" style:family="text">
      <style:text-properties style:font-name="新細明體" style:font-name-asian="新細明體" style:font-name-complex="新細明體"/>
    </style:style>
    <style:style style:name="T15_12" style:family="text">
      <style:text-properties style:font-name="新細明體" style:font-name-asian="新細明體" style:font-name-complex="新細明體"/>
    </style:style>
    <style:style style:name="T15_13" style:family="text">
      <style:text-properties style:font-name="新細明體" style:font-name-asian="新細明體" style:font-name-complex="新細明體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style:font-name="新細明體" style:font-name-asian="新細明體" style:font-name-complex="新細明體"/>
    </style:style>
    <style:style style:name="T16_2" style:family="text">
      <style:text-properties style:font-name="新細明體" style:font-name-asian="新細明體" style:font-name-complex="新細明體"/>
    </style:style>
    <style:style style:name="T16_3" style:family="text">
      <style:text-properties style:font-name="新細明體" style:font-name-asian="新細明體" style:font-name-complex="新細明體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style:font-name="新細明體" style:font-name-asian="新細明體" style:font-name-complex="新細明體"/>
    </style:style>
    <style:style style:name="T17_2" style:family="text">
      <style:text-properties style:font-name="新細明體" style:font-name-asian="新細明體" style:font-name-complex="新細明體"/>
    </style:style>
    <style:style style:name="T17_3" style:family="text">
      <style:text-properties style:font-name="新細明體" style:font-name-asian="新細明體" style:font-name-complex="新細明體"/>
    </style:style>
    <style:style style:name="T17_4" style:family="text">
      <style:text-properties style:font-name="全字庫正楷體 Ext-B" style:font-name-asian="全字庫正楷體 Ext-B" style:font-name-complex="全字庫正楷體 Ext-B"/>
    </style:style>
    <style:style style:name="T17_5" style:family="text">
      <style:text-properties style:font-name="新細明體" style:font-name-asian="新細明體" style:font-name-complex="新細明體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新細明體" style:font-name-asian="新細明體" style:font-name-complex="新細明體"/>
    </style:style>
    <style:style style:name="T18_2" style:family="text">
      <style:text-properties style:font-name="新細明體" style:font-name-asian="新細明體" style:font-name-complex="新細明體"/>
    </style:style>
    <style:style style:name="T18_3" style:family="text">
      <style:text-properties style:font-name="新細明體" style:font-name-asian="新細明體" style:font-name-complex="新細明體"/>
    </style:style>
    <style:style style:name="T18_4" style:family="text">
      <style:text-properties style:font-name="新細明體" style:font-name-asian="新細明體" style:font-name-complex="新細明體"/>
    </style:style>
    <style:style style:name="T18_5" style:family="text">
      <style:text-properties style:font-name="新細明體" style:font-name-asian="新細明體" style:font-name-complex="新細明體"/>
    </style:style>
    <style:style style:name="T18_6" style:family="text">
      <style:text-properties style:font-name="全字庫正楷體 Ext-B" style:font-name-asian="全字庫正楷體 Ext-B" style:font-name-complex="全字庫正楷體 Ext-B"/>
    </style:style>
    <style:style style:name="T18_7" style:family="text">
      <style:text-properties style:font-name="新細明體" style:font-name-asian="新細明體" style:font-name-complex="新細明體"/>
    </style:style>
    <style:style style:name="T18_8" style:family="text">
      <style:text-properties style:font-name="新細明體" style:font-name-asian="新細明體" style:font-name-complex="新細明體"/>
    </style:style>
    <style:style style:name="T18_9" style:family="text">
      <style:text-properties style:font-name="新細明體" style:font-name-asian="新細明體" style:font-name-complex="新細明體"/>
    </style:style>
    <style:style style:name="T18_10" style:family="text">
      <style:text-properties style:font-name="新細明體" style:font-name-asian="新細明體" style:font-name-complex="新細明體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style:font-name="新細明體" style:font-name-asian="新細明體" style:font-name-complex="新細明體"/>
    </style:style>
    <style:style style:name="T19_2" style:family="text">
      <style:text-properties style:font-name="全字庫正楷體 Ext-B" style:font-name-asian="全字庫正楷體 Ext-B" style:font-name-complex="全字庫正楷體 Ext-B"/>
    </style:style>
    <style:style style:name="T19_3" style:family="text">
      <style:text-properties style:font-name="新細明體" style:font-name-asian="新細明體" style:font-name-complex="新細明體"/>
    </style:style>
    <style:style style:name="T19_4" style:family="text">
      <style:text-properties style:font-name="新細明體" style:font-name-asian="新細明體" style:font-name-complex="新細明體"/>
    </style:style>
    <style:style style:name="T19_5" style:family="text">
      <style:text-properties style:font-name="新細明體" style:font-name-asian="新細明體" style:font-name-complex="新細明體"/>
    </style:style>
    <style:style style:name="T19_6" style:family="text">
      <style:text-properties style:font-name="新細明體" style:font-name-asian="新細明體" style:font-name-complex="新細明體"/>
    </style:style>
    <style:style style:name="P20" style:family="paragraph" style:parent-style-name="Normal">
      <style:paragraph-properties fo:line-height="0.706cm"/>
    </style:style>
    <style:style style:name="T20_1" style:family="text">
      <style:text-properties style:font-name="新細明體" style:font-name-asian="新細明體" style:font-name-complex="新細明體"/>
    </style:style>
    <style:style style:name="T20_2" style:family="text">
      <style:text-properties style:font-name="新細明體" style:font-name-asian="新細明體" style:font-name-complex="新細明體"/>
    </style:style>
    <style:style style:name="T20_3" style:family="text">
      <style:text-properties style:font-name="新細明體" style:font-name-asian="新細明體" style:font-name-complex="新細明體"/>
    </style:style>
    <style:style style:name="T20_4" style:family="text">
      <style:text-properties style:font-name="新細明體" style:font-name-asian="新細明體" style:font-name-complex="新細明體"/>
    </style:style>
    <style:style style:name="T20_5" style:family="text">
      <style:text-properties style:font-name="全字庫正楷體 Ext-B" style:font-name-asian="全字庫正楷體 Ext-B" style:font-name-complex="全字庫正楷體 Ext-B"/>
    </style:style>
    <style:style style:name="T20_6" style:family="text">
      <style:text-properties style:font-name="新細明體" style:font-name-asian="新細明體" style:font-name-complex="新細明體"/>
    </style:style>
    <style:style style:name="P21" style:family="paragraph" style:parent-style-name="Normal">
      <style:paragraph-properties fo:line-height="0.706cm"/>
    </style:style>
    <style:style style:name="T21_1" style:family="text">
      <style:text-properties style:font-name="新細明體" style:font-name-asian="新細明體" style:font-name-complex="新細明體"/>
    </style:style>
    <style:style style:name="T21_2" style:family="text">
      <style:text-properties style:font-name="全字庫正楷體 Ext-B" style:font-name-asian="全字庫正楷體 Ext-B" style:font-name-complex="全字庫正楷體 Ext-B"/>
    </style:style>
    <style:style style:name="T21_3" style:family="text">
      <style:text-properties style:font-name="新細明體" style:font-name-asian="新細明體" style:font-name-complex="新細明體"/>
    </style:style>
    <style:style style:name="T21_4" style:family="text">
      <style:text-properties style:font-name="全字庫正楷體 Ext-B" style:font-name-asian="全字庫正楷體 Ext-B" style:font-name-complex="全字庫正楷體 Ext-B"/>
    </style:style>
    <style:style style:name="T21_5" style:family="text">
      <style:text-properties style:font-name="新細明體" style:font-name-asian="新細明體" style:font-name-complex="新細明體"/>
    </style:style>
    <style:style style:name="T21_6" style:family="text">
      <style:text-properties style:font-name="全字庫正楷體 Ext-B" style:font-name-asian="全字庫正楷體 Ext-B" style:font-name-complex="全字庫正楷體 Ext-B"/>
    </style:style>
    <style:style style:name="T21_7" style:family="text">
      <style:text-properties style:font-name="新細明體" style:font-name-asian="新細明體" style:font-name-complex="新細明體"/>
    </style:style>
    <style:style style:name="T21_8" style:family="text">
      <style:text-properties style:font-name="全字庫正楷體 Ext-B" style:font-name-asian="全字庫正楷體 Ext-B" style:font-name-complex="全字庫正楷體 Ext-B"/>
    </style:style>
    <style:style style:name="T21_9" style:family="text">
      <style:text-properties style:font-name="新細明體" style:font-name-asian="新細明體" style:font-name-complex="新細明體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22_2" style:family="text">
      <style:text-properties style:font-name="全字庫正楷體 Ext-B" style:font-name-asian="全字庫正楷體 Ext-B" style:font-name-complex="全字庫正楷體 Ext-B" fo:font-weight="bold" style:font-weight-asian="bold" style:font-weight-complex="bold"/>
    </style:style>
    <style:style style:name="T22_3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22_4" style:family="text">
      <style:text-properties style:font-name="全字庫正楷體 Ext-B" style:font-name-asian="全字庫正楷體 Ext-B" style:font-name-complex="全字庫正楷體 Ext-B" fo:font-weight="bold" style:font-weight-asian="bold" style:font-weight-complex="bold"/>
    </style:style>
    <style:style style:name="T22_5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22_6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22_7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P23" style:family="paragraph" style:parent-style-name="Normal">
      <style:paragraph-properties fo:line-height="0.706cm"/>
    </style:style>
    <style:style style:name="T23_1" style:family="text">
      <style:text-properties style:font-name="新細明體" style:font-name-asian="新細明體" style:font-name-complex="新細明體"/>
    </style:style>
    <style:style style:name="T23_2" style:family="text">
      <style:text-properties style:font-name="全字庫正楷體 Ext-B" style:font-name-asian="全字庫正楷體 Ext-B" style:font-name-complex="全字庫正楷體 Ext-B"/>
    </style:style>
    <style:style style:name="T23_3" style:family="text">
      <style:text-properties style:font-name="新細明體" style:font-name-asian="新細明體" style:font-name-complex="新細明體"/>
    </style:style>
    <style:style style:name="T23_4" style:family="text">
      <style:text-properties style:font-name="全字庫正楷體 Ext-B" style:font-name-asian="全字庫正楷體 Ext-B" style:font-name-complex="全字庫正楷體 Ext-B"/>
    </style:style>
    <style:style style:name="T23_5" style:family="text">
      <style:text-properties style:font-name="新細明體" style:font-name-asian="新細明體" style:font-name-complex="新細明體"/>
    </style:style>
    <style:style style:name="T23_6" style:family="text">
      <style:text-properties style:font-name="新細明體" style:font-name-asian="新細明體" style:font-name-complex="新細明體"/>
    </style:style>
    <style:style style:name="T23_7" style:family="text">
      <style:text-properties style:font-name="全字庫正楷體 Ext-B" style:font-name-asian="全字庫正楷體 Ext-B" style:font-name-complex="全字庫正楷體 Ext-B"/>
    </style:style>
    <style:style style:name="T23_8" style:family="text">
      <style:text-properties style:font-name="新細明體" style:font-name-asian="新細明體" style:font-name-complex="新細明體"/>
    </style:style>
    <style:style style:name="T23_9" style:family="text">
      <style:text-properties style:font-name="全字庫正楷體 Ext-B" style:font-name-asian="全字庫正楷體 Ext-B" style:font-name-complex="全字庫正楷體 Ext-B"/>
    </style:style>
    <style:style style:name="T23_10" style:family="text">
      <style:text-properties style:font-name="新細明體" style:font-name-asian="新細明體" style:font-name-complex="新細明體"/>
    </style:style>
    <style:style style:name="T23_11" style:family="text">
      <style:text-properties style:font-name="全字庫正楷體 Ext-B" style:font-name-asian="全字庫正楷體 Ext-B" style:font-name-complex="全字庫正楷體 Ext-B"/>
    </style:style>
    <style:style style:name="T23_12" style:family="text">
      <style:text-properties style:font-name="新細明體" style:font-name-asian="新細明體" style:font-name-complex="新細明體"/>
    </style:style>
    <style:style style:name="T23_13" style:family="text">
      <style:text-properties style:font-name="新細明體" style:font-name-asian="新細明體" style:font-name-complex="新細明體"/>
    </style:style>
    <style:style style:name="T23_14" style:family="text">
      <style:text-properties style:font-name="新細明體" style:font-name-asian="新細明體" style:font-name-complex="新細明體"/>
    </style:style>
    <style:style style:name="T23_15" style:family="text">
      <style:text-properties style:font-name="新細明體" style:font-name-asian="新細明體" style:font-name-complex="新細明體"/>
    </style:style>
    <style:style style:name="T23_16" style:family="text">
      <style:text-properties style:font-name="新細明體" style:font-name-asian="新細明體" style:font-name-complex="新細明體"/>
    </style:style>
    <style:style style:name="T23_17" style:family="text">
      <style:text-properties style:font-name="全字庫正楷體 Ext-B" style:font-name-asian="全字庫正楷體 Ext-B" style:font-name-complex="全字庫正楷體 Ext-B"/>
    </style:style>
    <style:style style:name="T23_18" style:family="text">
      <style:text-properties style:font-name="新細明體" style:font-name-asian="新細明體" style:font-name-complex="新細明體"/>
    </style:style>
    <style:style style:name="T23_19" style:family="text">
      <style:text-properties style:font-name="全字庫正楷體 Ext-B" style:font-name-asian="全字庫正楷體 Ext-B" style:font-name-complex="全字庫正楷體 Ext-B"/>
    </style:style>
    <style:style style:name="T23_20" style:family="text">
      <style:text-properties style:font-name="新細明體" style:font-name-asian="新細明體" style:font-name-complex="新細明體"/>
    </style:style>
    <style:style style:name="T23_21" style:family="text">
      <style:text-properties style:font-name="全字庫正楷體 Ext-B" style:font-name-asian="全字庫正楷體 Ext-B" style:font-name-complex="全字庫正楷體 Ext-B"/>
    </style:style>
    <style:style style:name="T23_22" style:family="text">
      <style:text-properties style:font-name="新細明體" style:font-name-asian="新細明體" style:font-name-complex="新細明體"/>
    </style:style>
    <style:style style:name="T23_23" style:family="text">
      <style:text-properties style:font-name="全字庫正楷體 Ext-B" style:font-name-asian="全字庫正楷體 Ext-B" style:font-name-complex="全字庫正楷體 Ext-B"/>
    </style:style>
    <style:style style:name="T23_24" style:family="text">
      <style:text-properties style:font-name="新細明體" style:font-name-asian="新細明體" style:font-name-complex="新細明體"/>
    </style:style>
    <style:style style:name="T23_25" style:family="text">
      <style:text-properties style:font-name="全字庫正楷體 Ext-B" style:font-name-asian="全字庫正楷體 Ext-B" style:font-name-complex="全字庫正楷體 Ext-B"/>
    </style:style>
    <style:style style:name="T23_26" style:family="text">
      <style:text-properties style:font-name="新細明體" style:font-name-asian="新細明體" style:font-name-complex="新細明體"/>
    </style:style>
    <style:style style:name="T23_27" style:family="text">
      <style:text-properties style:font-name="新細明體" style:font-name-asian="新細明體" style:font-name-complex="新細明體"/>
    </style:style>
    <style:style style:name="T23_28" style:family="text">
      <style:text-properties style:font-name="新細明體" style:font-name-asian="新細明體" style:font-name-complex="新細明體"/>
    </style:style>
    <style:style style:name="T23_29" style:family="text">
      <style:text-properties style:font-name="全字庫正楷體 Ext-B" style:font-name-asian="全字庫正楷體 Ext-B" style:font-name-complex="全字庫正楷體 Ext-B"/>
    </style:style>
    <style:style style:name="T23_30" style:family="text">
      <style:text-properties style:font-name="新細明體" style:font-name-asian="新細明體" style:font-name-complex="新細明體"/>
    </style:style>
    <style:style style:name="T23_31" style:family="text">
      <style:text-properties style:font-name="全字庫正楷體 Ext-B" style:font-name-asian="全字庫正楷體 Ext-B" style:font-name-complex="全字庫正楷體 Ext-B"/>
    </style:style>
    <style:style style:name="T23_32" style:family="text">
      <style:text-properties style:font-name="新細明體" style:font-name-asian="新細明體" style:font-name-complex="新細明體"/>
    </style:style>
    <style:style style:name="T23_33" style:family="text">
      <style:text-properties style:font-name="新細明體" style:font-name-asian="新細明體" style:font-name-complex="新細明體"/>
    </style:style>
    <style:style style:name="T23_34" style:family="text">
      <style:text-properties style:font-name="新細明體" style:font-name-asian="新細明體" style:font-name-complex="新細明體"/>
    </style:style>
    <style:style style:name="P24" style:family="paragraph" style:parent-style-name="Normal">
      <style:paragraph-properties fo:line-height="0.706cm"/>
    </style:style>
    <style:style style:name="T24_1" style:family="text">
      <style:text-properties style:font-name="新細明體" style:font-name-asian="新細明體" style:font-name-complex="新細明體"/>
    </style:style>
    <style:style style:name="P25" style:family="paragraph" style:parent-style-name="Normal">
      <style:paragraph-properties fo:line-height="0.706cm"/>
    </style:style>
    <style:style style:name="T25_1" style:family="text">
      <style:text-properties style:font-name="新細明體" style:font-name-asian="新細明體" style:font-name-complex="新細明體"/>
    </style:style>
    <style:style style:name="T25_2" style:family="text">
      <style:text-properties style:font-name="新細明體" style:font-name-asian="新細明體" style:font-name-complex="新細明體"/>
    </style:style>
    <style:style style:name="T25_3" style:family="text">
      <style:text-properties style:font-name="新細明體" style:font-name-asian="新細明體" style:font-name-complex="新細明體"/>
    </style:style>
    <style:style style:name="T25_4" style:family="text">
      <style:text-properties style:font-name="全字庫正楷體 Ext-B" style:font-name-asian="全字庫正楷體 Ext-B" style:font-name-complex="全字庫正楷體 Ext-B"/>
    </style:style>
    <style:style style:name="T25_5" style:family="text">
      <style:text-properties style:font-name="新細明體" style:font-name-asian="新細明體" style:font-name-complex="新細明體"/>
    </style:style>
    <style:style style:name="T25_6" style:family="text">
      <style:text-properties style:font-name="全字庫正楷體 Ext-B" style:font-name-asian="全字庫正楷體 Ext-B" style:font-name-complex="全字庫正楷體 Ext-B"/>
    </style:style>
    <style:style style:name="T25_7" style:family="text">
      <style:text-properties style:font-name="新細明體" style:font-name-asian="新細明體" style:font-name-complex="新細明體"/>
    </style:style>
    <style:style style:name="T25_8" style:family="text">
      <style:text-properties style:font-name="全字庫正楷體 Ext-B" style:font-name-asian="全字庫正楷體 Ext-B" style:font-name-complex="全字庫正楷體 Ext-B"/>
    </style:style>
    <style:style style:name="T25_9" style:family="text">
      <style:text-properties style:font-name="新細明體" style:font-name-asian="新細明體" style:font-name-complex="新細明體"/>
    </style:style>
    <style:style style:name="T25_10" style:family="text">
      <style:text-properties style:font-name="全字庫正楷體 Ext-B" style:font-name-asian="全字庫正楷體 Ext-B" style:font-name-complex="全字庫正楷體 Ext-B"/>
    </style:style>
    <style:style style:name="T25_11" style:family="text">
      <style:text-properties style:font-name="新細明體" style:font-name-asian="新細明體" style:font-name-complex="新細明體"/>
    </style:style>
    <style:style style:name="T25_12" style:family="text">
      <style:text-properties style:font-name="新細明體" style:font-name-asian="新細明體" style:font-name-complex="新細明體"/>
    </style:style>
    <style:style style:name="T25_13" style:family="text">
      <style:text-properties style:font-name="新細明體" style:font-name-asian="新細明體" style:font-name-complex="新細明體"/>
    </style:style>
    <style:style style:name="T25_14" style:family="text">
      <style:text-properties style:font-name="新細明體" style:font-name-asian="新細明體" style:font-name-complex="新細明體"/>
    </style:style>
    <style:style style:name="T25_15" style:family="text">
      <style:text-properties style:font-name="新細明體" style:font-name-asian="新細明體" style:font-name-complex="新細明體"/>
    </style:style>
    <style:style style:name="T25_16" style:family="text">
      <style:text-properties style:font-name="全字庫正楷體 Ext-B" style:font-name-asian="全字庫正楷體 Ext-B" style:font-name-complex="全字庫正楷體 Ext-B"/>
    </style:style>
    <style:style style:name="T25_17" style:family="text">
      <style:text-properties style:font-name="新細明體" style:font-name-asian="新細明體" style:font-name-complex="新細明體"/>
    </style:style>
    <style:style style:name="T25_18" style:family="text">
      <style:text-properties style:font-name="全字庫正楷體 Ext-B" style:font-name-asian="全字庫正楷體 Ext-B" style:font-name-complex="全字庫正楷體 Ext-B"/>
    </style:style>
    <style:style style:name="T25_19" style:family="text">
      <style:text-properties style:font-name="新細明體" style:font-name-asian="新細明體" style:font-name-complex="新細明體"/>
    </style:style>
    <style:style style:name="T25_20" style:family="text">
      <style:text-properties style:font-name="新細明體" style:font-name-asian="新細明體" style:font-name-complex="新細明體"/>
    </style:style>
    <style:style style:name="T25_21" style:family="text">
      <style:text-properties style:font-name="新細明體" style:font-name-asian="新細明體" style:font-name-complex="新細明體"/>
    </style:style>
    <style:style style:name="T25_22" style:family="text">
      <style:text-properties style:font-name="新細明體" style:font-name-asian="新細明體" style:font-name-complex="新細明體"/>
    </style:style>
    <style:style style:name="T25_23" style:family="text">
      <style:text-properties style:font-name="新細明體" style:font-name-asian="新細明體" style:font-name-complex="新細明體"/>
    </style:style>
    <style:style style:name="T25_24" style:family="text">
      <style:text-properties style:font-name="全字庫正楷體 Ext-B" style:font-name-asian="全字庫正楷體 Ext-B" style:font-name-complex="全字庫正楷體 Ext-B"/>
    </style:style>
    <style:style style:name="T25_25" style:family="text">
      <style:text-properties style:font-name="新細明體" style:font-name-asian="新細明體" style:font-name-complex="新細明體"/>
    </style:style>
    <style:style style:name="P26" style:family="paragraph" style:parent-style-name="Normal">
      <style:paragraph-properties fo:line-height="0.706cm"/>
    </style:style>
    <style:style style:name="T26_1" style:family="text">
      <style:text-properties style:font-name="新細明體" style:font-name-asian="新細明體" style:font-name-complex="新細明體"/>
    </style:style>
    <style:style style:name="T26_2" style:family="text">
      <style:text-properties style:font-name="全字庫正楷體 Ext-B" style:font-name-asian="全字庫正楷體 Ext-B" style:font-name-complex="全字庫正楷體 Ext-B"/>
    </style:style>
    <style:style style:name="T26_3" style:family="text">
      <style:text-properties style:font-name="新細明體" style:font-name-asian="新細明體" style:font-name-complex="新細明體"/>
    </style:style>
    <style:style style:name="T26_4" style:family="text">
      <style:text-properties style:font-name="全字庫正楷體 Ext-B" style:font-name-asian="全字庫正楷體 Ext-B" style:font-name-complex="全字庫正楷體 Ext-B"/>
    </style:style>
    <style:style style:name="T26_5" style:family="text">
      <style:text-properties style:font-name="新細明體" style:font-name-asian="新細明體" style:font-name-complex="新細明體"/>
    </style:style>
    <style:style style:name="T26_6" style:family="text">
      <style:text-properties style:font-name="全字庫正楷體 Ext-B" style:font-name-asian="全字庫正楷體 Ext-B" style:font-name-complex="全字庫正楷體 Ext-B"/>
    </style:style>
    <style:style style:name="T26_7" style:family="text">
      <style:text-properties style:font-name="新細明體" style:font-name-asian="新細明體" style:font-name-complex="新細明體"/>
    </style:style>
    <style:style style:name="T26_8" style:family="text">
      <style:text-properties style:font-name="新細明體" style:font-name-asian="新細明體" style:font-name-complex="新細明體"/>
    </style:style>
    <style:style style:name="T26_9" style:family="text">
      <style:text-properties style:font-name="新細明體" style:font-name-asian="新細明體" style:font-name-complex="新細明體"/>
    </style:style>
    <style:style style:name="T26_10" style:family="text">
      <style:text-properties style:font-name="新細明體" style:font-name-asian="新細明體" style:font-name-complex="新細明體"/>
    </style:style>
    <style:style style:name="T26_11" style:family="text">
      <style:text-properties style:font-name="新細明體" style:font-name-asian="新細明體" style:font-name-complex="新細明體"/>
    </style:style>
    <style:style style:name="P27" style:family="paragraph" style:parent-style-name="Normal">
      <style:paragraph-properties fo:line-height="0.706cm"/>
    </style:style>
    <style:style style:name="T27_1" style:family="text">
      <style:text-properties style:font-name="全字庫正楷體 Ext-B" style:font-name-asian="全字庫正楷體 Ext-B" style:font-name-complex="全字庫正楷體 Ext-B" fo:font-weight="bold" style:font-weight-asian="bold" style:font-weight-complex="bold"/>
    </style:style>
    <style:style style:name="T27_2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P28" style:family="paragraph" style:parent-style-name="Normal">
      <style:paragraph-properties fo:line-height="0.706cm"/>
    </style:style>
    <style:style style:name="T28_1" style:family="text">
      <style:text-properties style:font-name="新細明體" style:font-name-asian="新細明體" style:font-name-complex="新細明體"/>
    </style:style>
    <style:style style:name="T28_2" style:family="text">
      <style:text-properties style:font-name="新細明體" style:font-name-asian="新細明體" style:font-name-complex="新細明體"/>
    </style:style>
    <style:style style:name="T28_3" style:family="text">
      <style:text-properties style:font-name="新細明體" style:font-name-asian="新細明體" style:font-name-complex="新細明體"/>
    </style:style>
    <style:style style:name="T28_4" style:family="text">
      <style:text-properties style:font-name="全字庫正楷體 Ext-B" style:font-name-asian="全字庫正楷體 Ext-B" style:font-name-complex="全字庫正楷體 Ext-B"/>
    </style:style>
    <style:style style:name="T28_5" style:family="text">
      <style:text-properties style:font-name="新細明體" style:font-name-asian="新細明體" style:font-name-complex="新細明體"/>
    </style:style>
    <style:style style:name="T28_6" style:family="text">
      <style:text-properties style:font-name="全字庫正楷體 Ext-B" style:font-name-asian="全字庫正楷體 Ext-B" style:font-name-complex="全字庫正楷體 Ext-B"/>
    </style:style>
    <style:style style:name="T28_7" style:family="text">
      <style:text-properties style:font-name="新細明體" style:font-name-asian="新細明體" style:font-name-complex="新細明體"/>
    </style:style>
    <style:style style:name="T28_8" style:family="text">
      <style:text-properties style:font-name="新細明體" style:font-name-asian="新細明體" style:font-name-complex="新細明體"/>
    </style:style>
    <style:style style:name="T28_9" style:family="text">
      <style:text-properties style:font-name="新細明體" style:font-name-asian="新細明體" style:font-name-complex="新細明體"/>
    </style:style>
    <style:style style:name="T28_10" style:family="text">
      <style:text-properties style:font-name="全字庫正楷體 Ext-B" style:font-name-asian="全字庫正楷體 Ext-B" style:font-name-complex="全字庫正楷體 Ext-B"/>
    </style:style>
    <style:style style:name="T28_11" style:family="text">
      <style:text-properties style:font-name="新細明體" style:font-name-asian="新細明體" style:font-name-complex="新細明體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29_2" style:family="text">
      <style:text-properties style:font-name="全字庫正楷體 Ext-B" style:font-name-asian="全字庫正楷體 Ext-B" style:font-name-complex="全字庫正楷體 Ext-B" fo:font-weight="bold" style:font-weight-asian="bold" style:font-weight-complex="bold"/>
    </style:style>
    <style:style style:name="T29_3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P30" style:family="paragraph" style:parent-style-name="Normal">
      <style:paragraph-properties fo:line-height="0.706cm"/>
    </style:style>
    <style:style style:name="T30_1" style:family="text">
      <style:text-properties style:font-name="新細明體" style:font-name-asian="新細明體" style:font-name-complex="新細明體"/>
    </style:style>
    <style:style style:name="T30_2" style:family="text">
      <style:text-properties style:font-name="全字庫正楷體 Ext-B" style:font-name-asian="全字庫正楷體 Ext-B" style:font-name-complex="全字庫正楷體 Ext-B"/>
    </style:style>
    <style:style style:name="T30_3" style:family="text">
      <style:text-properties style:font-name="新細明體" style:font-name-asian="新細明體" style:font-name-complex="新細明體"/>
    </style:style>
    <style:style style:name="T30_4" style:family="text">
      <style:text-properties style:font-name="全字庫正楷體 Ext-B" style:font-name-asian="全字庫正楷體 Ext-B" style:font-name-complex="全字庫正楷體 Ext-B"/>
    </style:style>
    <style:style style:name="T30_5" style:family="text">
      <style:text-properties style:font-name="新細明體" style:font-name-asian="新細明體" style:font-name-complex="新細明體"/>
    </style:style>
    <style:style style:name="T30_6" style:family="text">
      <style:text-properties style:font-name="新細明體" style:font-name-asian="新細明體" style:font-name-complex="新細明體"/>
    </style:style>
    <style:style style:name="T30_7" style:family="text">
      <style:text-properties style:font-name="新細明體" style:font-name-asian="新細明體" style:font-name-complex="新細明體"/>
    </style:style>
    <style:style style:name="T30_8" style:family="text">
      <style:text-properties style:font-name="全字庫正楷體 Ext-B" style:font-name-asian="全字庫正楷體 Ext-B" style:font-name-complex="全字庫正楷體 Ext-B"/>
    </style:style>
    <style:style style:name="T30_9" style:family="text">
      <style:text-properties style:font-name="新細明體" style:font-name-asian="新細明體" style:font-name-complex="新細明體"/>
    </style:style>
    <style:style style:name="T30_10" style:family="text">
      <style:text-properties style:font-name="新細明體" style:font-name-asian="新細明體" style:font-name-complex="新細明體"/>
    </style:style>
    <style:style style:name="T30_11" style:family="text">
      <style:text-properties style:font-name="新細明體" style:font-name-asian="新細明體" style:font-name-complex="新細明體"/>
    </style:style>
    <style:style style:name="T30_12" style:family="text">
      <style:text-properties style:font-name="新細明體" style:font-name-asian="新細明體" style:font-name-complex="新細明體"/>
    </style:style>
    <style:style style:name="T30_13" style:family="text">
      <style:text-properties style:font-name="新細明體" style:font-name-asian="新細明體" style:font-name-complex="新細明體"/>
    </style:style>
    <style:style style:name="T30_14" style:family="text">
      <style:text-properties style:font-name="全字庫正楷體 Ext-B" style:font-name-asian="全字庫正楷體 Ext-B" style:font-name-complex="全字庫正楷體 Ext-B"/>
    </style:style>
    <style:style style:name="T30_15" style:family="text">
      <style:text-properties style:font-name="新細明體" style:font-name-asian="新細明體" style:font-name-complex="新細明體"/>
    </style:style>
    <style:style style:name="P31" style:family="paragraph" style:parent-style-name="Normal">
      <style:paragraph-properties fo:line-height="0.706cm"/>
    </style:style>
    <style:style style:name="T31_1" style:family="text">
      <style:text-properties style:font-name="新細明體" style:font-name-asian="新細明體" style:font-name-complex="新細明體"/>
    </style:style>
    <style:style style:name="T31_2" style:family="text">
      <style:text-properties style:font-name="新細明體" style:font-name-asian="新細明體" style:font-name-complex="新細明體"/>
    </style:style>
    <style:style style:name="T31_3" style:family="text">
      <style:text-properties style:font-name="新細明體" style:font-name-asian="新細明體" style:font-name-complex="新細明體"/>
    </style:style>
    <style:style style:name="T31_4" style:family="text">
      <style:text-properties style:font-name="全字庫正楷體 Ext-B" style:font-name-asian="全字庫正楷體 Ext-B" style:font-name-complex="全字庫正楷體 Ext-B"/>
    </style:style>
    <style:style style:name="T31_5" style:family="text">
      <style:text-properties style:font-name="新細明體" style:font-name-asian="新細明體" style:font-name-complex="新細明體"/>
    </style:style>
    <style:style style:name="T31_6" style:family="text">
      <style:text-properties style:font-name="新細明體" style:font-name-asian="新細明體" style:font-name-complex="新細明體"/>
    </style:style>
    <style:style style:name="T31_7" style:family="text">
      <style:text-properties style:font-name="新細明體" style:font-name-asian="新細明體" style:font-name-complex="新細明體"/>
    </style:style>
    <style:style style:name="T31_8" style:family="text">
      <style:text-properties style:font-name="新細明體" style:font-name-asian="新細明體" style:font-name-complex="新細明體"/>
    </style:style>
    <style:style style:name="T31_9" style:family="text">
      <style:text-properties style:font-name="新細明體" style:font-name-asian="新細明體" style:font-name-complex="新細明體"/>
    </style:style>
    <style:style style:name="T31_10" style:family="text">
      <style:text-properties style:font-name="新細明體" style:font-name-asian="新細明體" style:font-name-complex="新細明體"/>
    </style:style>
    <style:style style:name="T31_11" style:family="text">
      <style:text-properties style:font-name="新細明體" style:font-name-asian="新細明體" style:font-name-complex="新細明體"/>
    </style:style>
    <style:style style:name="T31_12" style:family="text">
      <style:text-properties style:font-name="新細明體" style:font-name-asian="新細明體" style:font-name-complex="新細明體"/>
    </style:style>
    <style:style style:name="P32" style:family="paragraph" style:parent-style-name="Normal">
      <style:paragraph-properties fo:line-height="0.706cm"/>
    </style:style>
    <style:style style:name="T32_1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32_2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T32_3" style:family="text">
      <style:text-properties style:font-name="新細明體" style:font-name-asian="新細明體" style:font-name-complex="新細明體" fo:font-weight="bold" style:font-weight-asian="bold" style:font-weight-complex="bold"/>
    </style:style>
    <style:style style:name="P33" style:family="paragraph" style:parent-style-name="Normal">
      <style:paragraph-properties fo:line-height="0.706cm"/>
    </style:style>
    <style:style style:name="T33_1" style:family="text">
      <style:text-properties style:font-name="新細明體" style:font-name-asian="新細明體" style:font-name-complex="新細明體"/>
    </style:style>
    <style:style style:name="T33_2" style:family="text">
      <style:text-properties style:font-name="全字庫正楷體 Ext-B" style:font-name-asian="全字庫正楷體 Ext-B" style:font-name-complex="全字庫正楷體 Ext-B"/>
    </style:style>
    <style:style style:name="T33_3" style:family="text">
      <style:text-properties style:font-name="新細明體" style:font-name-asian="新細明體" style:font-name-complex="新細明體"/>
    </style:style>
    <style:style style:name="T33_4" style:family="text">
      <style:text-properties style:font-name="全字庫正楷體 Ext-B" style:font-name-asian="全字庫正楷體 Ext-B" style:font-name-complex="全字庫正楷體 Ext-B"/>
    </style:style>
    <style:style style:name="T33_5" style:family="text">
      <style:text-properties style:font-name="新細明體" style:font-name-asian="新細明體" style:font-name-complex="新細明體"/>
    </style:style>
    <style:style style:name="T33_6" style:family="text">
      <style:text-properties style:font-name="新細明體" style:font-name-asian="新細明體" style:font-name-complex="新細明體"/>
    </style:style>
    <style:style style:name="T33_7" style:family="text">
      <style:text-properties style:font-name="新細明體" style:font-name-asian="新細明體" style:font-name-complex="新細明體"/>
    </style:style>
    <style:style style:name="T33_8" style:family="text">
      <style:text-properties style:font-name="全字庫正楷體 Ext-B" style:font-name-asian="全字庫正楷體 Ext-B" style:font-name-complex="全字庫正楷體 Ext-B"/>
    </style:style>
    <style:style style:name="T33_9" style:family="text">
      <style:text-properties style:font-name="新細明體" style:font-name-asian="新細明體" style:font-name-complex="新細明體"/>
    </style:style>
    <style:style style:name="T33_10" style:family="text">
      <style:text-properties style:font-name="全字庫正楷體 Ext-B" style:font-name-asian="全字庫正楷體 Ext-B" style:font-name-complex="全字庫正楷體 Ext-B"/>
    </style:style>
    <style:style style:name="T33_11" style:family="text">
      <style:text-properties style:font-name="新細明體" style:font-name-asian="新細明體" style:font-name-complex="新細明體"/>
    </style:style>
    <style:style style:name="T33_12" style:family="text">
      <style:text-properties style:font-name="全字庫正楷體 Ext-B" style:font-name-asian="全字庫正楷體 Ext-B" style:font-name-complex="全字庫正楷體 Ext-B"/>
    </style:style>
    <style:style style:name="T33_13" style:family="text">
      <style:text-properties style:font-name="新細明體" style:font-name-asian="新細明體" style:font-name-complex="新細明體"/>
    </style:style>
    <style:style style:name="T33_14" style:family="text">
      <style:text-properties style:font-name="新細明體" style:font-name-asian="新細明體" style:font-name-complex="新細明體"/>
    </style:style>
    <style:style style:name="T33_15" style:family="text">
      <style:text-properties style:font-name="新細明體" style:font-name-asian="新細明體" style:font-name-complex="新細明體"/>
    </style:style>
    <style:style style:name="T33_16" style:family="text">
      <style:text-properties style:font-name="全字庫正楷體 Ext-B" style:font-name-asian="全字庫正楷體 Ext-B" style:font-name-complex="全字庫正楷體 Ext-B"/>
    </style:style>
    <style:style style:name="T33_17" style:family="text">
      <style:text-properties style:font-name="新細明體" style:font-name-asian="新細明體" style:font-name-complex="新細明體"/>
    </style:style>
    <style:style style:name="P34" style:family="paragraph" style:parent-style-name="Normal">
      <style:paragraph-properties fo:line-height="0.706cm"/>
    </style:style>
    <style:style style:name="T34_1" style:family="text">
      <style:text-properties style:font-name="新細明體" style:font-name-asian="新細明體" style:font-name-complex="新細明體"/>
    </style:style>
    <style:style style:name="T34_2" style:family="text">
      <style:text-properties style:font-name="全字庫正楷體 Ext-B" style:font-name-asian="全字庫正楷體 Ext-B" style:font-name-complex="全字庫正楷體 Ext-B"/>
    </style:style>
    <style:style style:name="T34_3" style:family="text">
      <style:text-properties style:font-name="新細明體" style:font-name-asian="新細明體" style:font-name-complex="新細明體"/>
    </style:style>
    <style:style style:name="T34_4" style:family="text">
      <style:text-properties style:font-name="全字庫正楷體 Ext-B" style:font-name-asian="全字庫正楷體 Ext-B" style:font-name-complex="全字庫正楷體 Ext-B"/>
    </style:style>
    <style:style style:name="T34_5" style:family="text">
      <style:text-properties style:font-name="新細明體" style:font-name-asian="新細明體" style:font-name-complex="新細明體"/>
    </style:style>
    <style:style style:name="T34_6" style:family="text">
      <style:text-properties style:font-name="全字庫正楷體 Ext-B" style:font-name-asian="全字庫正楷體 Ext-B" style:font-name-complex="全字庫正楷體 Ext-B"/>
    </style:style>
    <style:style style:name="T34_7" style:family="text">
      <style:text-properties style:font-name="新細明體" style:font-name-asian="新細明體" style:font-name-complex="新細明體"/>
    </style:style>
    <style:style style:name="T34_8" style:family="text">
      <style:text-properties style:font-name="全字庫正楷體 Ext-B" style:font-name-asian="全字庫正楷體 Ext-B" style:font-name-complex="全字庫正楷體 Ext-B"/>
    </style:style>
    <style:style style:name="T34_9" style:family="text">
      <style:text-properties style:font-name="新細明體" style:font-name-asian="新細明體" style:font-name-complex="新細明體"/>
    </style:style>
    <style:style style:name="T34_10" style:family="text">
      <style:text-properties style:font-name="全字庫正楷體 Ext-B" style:font-name-asian="全字庫正楷體 Ext-B" style:font-name-complex="全字庫正楷體 Ext-B"/>
    </style:style>
    <style:style style:name="T34_11" style:family="text">
      <style:text-properties style:font-name="新細明體" style:font-name-asian="新細明體" style:font-name-complex="新細明體"/>
    </style:style>
    <style:style style:name="T34_12" style:family="text">
      <style:text-properties style:font-name="新細明體" style:font-name-asian="新細明體" style:font-name-complex="新細明體"/>
    </style:style>
    <style:style style:name="T34_13" style:family="text">
      <style:text-properties style:font-name="新細明體" style:font-name-asian="新細明體" style:font-name-complex="新細明體"/>
    </style:style>
    <style:style style:name="T34_14" style:family="text">
      <style:text-properties style:font-name="全字庫正楷體 Ext-B" style:font-name-asian="全字庫正楷體 Ext-B" style:font-name-complex="全字庫正楷體 Ext-B"/>
    </style:style>
    <style:style style:name="T34_15" style:family="text">
      <style:text-properties style:font-name="新細明體" style:font-name-asian="新細明體" style:font-name-complex="新細明體"/>
    </style:style>
    <style:style style:name="T34_16" style:family="text">
      <style:text-properties style:font-name="全字庫正楷體 Ext-B" style:font-name-asian="全字庫正楷體 Ext-B" style:font-name-complex="全字庫正楷體 Ext-B"/>
    </style:style>
    <style:style style:name="T34_17" style:family="text">
      <style:text-properties style:font-name="新細明體" style:font-name-asian="新細明體" style:font-name-complex="新細明體"/>
    </style:style>
    <style:style style:name="T34_18" style:family="text">
      <style:text-properties style:font-name="全字庫正楷體 Ext-B" style:font-name-asian="全字庫正楷體 Ext-B" style:font-name-complex="全字庫正楷體 Ext-B"/>
    </style:style>
    <style:style style:name="T34_19" style:family="text">
      <style:text-properties style:font-name="新細明體" style:font-name-asian="新細明體" style:font-name-complex="新細明體"/>
    </style:style>
    <style:style style:name="T34_20" style:family="text">
      <style:text-properties style:font-name="全字庫正楷體 Ext-B" style:font-name-asian="全字庫正楷體 Ext-B" style:font-name-complex="全字庫正楷體 Ext-B"/>
    </style:style>
    <style:style style:name="T34_21" style:family="text">
      <style:text-properties style:font-name="新細明體" style:font-name-asian="新細明體" style:font-name-complex="新細明體"/>
    </style:style>
    <style:style style:name="T34_22" style:family="text">
      <style:text-properties style:font-name="新細明體" style:font-name-asian="新細明體" style:font-name-complex="新細明體"/>
    </style:style>
    <style:style style:name="T34_23" style:family="text">
      <style:text-properties style:font-name="全字庫正楷體 Ext-B" style:font-name-asian="全字庫正楷體 Ext-B" style:font-name-complex="全字庫正楷體 Ext-B"/>
    </style:style>
    <style:style style:name="T34_24" style:family="text">
      <style:text-properties style:font-name="新細明體" style:font-name-asian="新細明體" style:font-name-complex="新細明體"/>
    </style:style>
    <style:style style:name="T34_25" style:family="text">
      <style:text-properties style:font-name="全字庫正楷體 Ext-B" style:font-name-asian="全字庫正楷體 Ext-B" style:font-name-complex="全字庫正楷體 Ext-B"/>
    </style:style>
    <style:style style:name="T34_26" style:family="text">
      <style:text-properties style:font-name="新細明體" style:font-name-asian="新細明體" style:font-name-complex="新細明體"/>
    </style:style>
    <style:style style:name="T34_27" style:family="text">
      <style:text-properties style:font-name="全字庫正楷體 Ext-B" style:font-name-asian="全字庫正楷體 Ext-B" style:font-name-complex="全字庫正楷體 Ext-B"/>
    </style:style>
    <style:style style:name="T34_28" style:family="text">
      <style:text-properties style:font-name="新細明體" style:font-name-asian="新細明體" style:font-name-complex="新細明體"/>
    </style:style>
    <style:style style:name="T34_29" style:family="text">
      <style:text-properties style:font-name="新細明體" style:font-name-asian="新細明體" style:font-name-complex="新細明體"/>
    </style:style>
    <style:style style:name="P35" style:family="paragraph" style:parent-style-name="Normal">
      <style:paragraph-properties fo:line-height="0.706cm"/>
    </style:style>
    <style:style style:name="T35_1" style:family="text">
      <style:text-properties style:font-name="新細明體" style:font-name-asian="新細明體" style:font-name-complex="新細明體"/>
    </style:style>
    <style:style style:name="T35_2" style:family="text">
      <style:text-properties style:font-name="新細明體" style:font-name-asian="新細明體" style:font-name-complex="新細明體"/>
    </style:style>
    <style:style style:name="T35_3" style:family="text">
      <style:text-properties style:font-name="新細明體" style:font-name-asian="新細明體" style:font-name-complex="新細明體"/>
    </style:style>
    <style:style style:name="T35_4" style:family="text">
      <style:text-properties style:font-name="全字庫正楷體 Ext-B" style:font-name-asian="全字庫正楷體 Ext-B" style:font-name-complex="全字庫正楷體 Ext-B"/>
    </style:style>
    <style:style style:name="T35_5" style:family="text">
      <style:text-properties style:font-name="新細明體" style:font-name-asian="新細明體" style:font-name-complex="新細明體"/>
    </style:style>
    <style:style style:name="T35_6" style:family="text">
      <style:text-properties style:font-name="全字庫正楷體 Ext-B" style:font-name-asian="全字庫正楷體 Ext-B" style:font-name-complex="全字庫正楷體 Ext-B"/>
    </style:style>
    <style:style style:name="T35_7" style:family="text">
      <style:text-properties style:font-name="新細明體" style:font-name-asian="新細明體" style:font-name-complex="新細明體"/>
    </style:style>
    <style:style style:name="T35_8" style:family="text">
      <style:text-properties style:font-name="新細明體" style:font-name-asian="新細明體" style:font-name-complex="新細明體"/>
    </style:style>
    <style:style style:name="T35_9" style:family="text">
      <style:text-properties style:font-name="新細明體" style:font-name-asian="新細明體" style:font-name-complex="新細明體"/>
    </style:style>
    <style:style style:name="T35_10" style:family="text">
      <style:text-properties style:font-name="全字庫正楷體 Ext-B" style:font-name-asian="全字庫正楷體 Ext-B" style:font-name-complex="全字庫正楷體 Ext-B"/>
    </style:style>
    <style:style style:name="T35_11" style:family="text">
      <style:text-properties style:font-name="新細明體" style:font-name-asian="新細明體" style:font-name-complex="新細明體"/>
    </style:style>
    <style:style style:name="T35_12" style:family="text">
      <style:text-properties style:font-name="全字庫正楷體 Ext-B" style:font-name-asian="全字庫正楷體 Ext-B" style:font-name-complex="全字庫正楷體 Ext-B"/>
    </style:style>
    <style:style style:name="T35_13" style:family="text">
      <style:text-properties style:font-name="新細明體" style:font-name-asian="新細明體" style:font-name-complex="新細明體"/>
    </style:style>
    <style:style style:name="T35_14" style:family="text">
      <style:text-properties style:font-name="全字庫正楷體 Ext-B" style:font-name-asian="全字庫正楷體 Ext-B" style:font-name-complex="全字庫正楷體 Ext-B"/>
    </style:style>
    <style:style style:name="T35_15" style:family="text">
      <style:text-properties style:font-name="新細明體" style:font-name-asian="新細明體" style:font-name-complex="新細明體"/>
    </style:style>
    <style:style style:name="T35_16" style:family="text">
      <style:text-properties style:font-name="全字庫正楷體 Ext-B" style:font-name-asian="全字庫正楷體 Ext-B" style:font-name-complex="全字庫正楷體 Ext-B"/>
    </style:style>
    <style:style style:name="T35_17" style:family="text">
      <style:text-properties style:font-name="新細明體" style:font-name-asian="新細明體" style:font-name-complex="新細明體"/>
    </style:style>
    <style:style style:name="T35_18" style:family="text">
      <style:text-properties style:font-name="全字庫正楷體 Ext-B" style:font-name-asian="全字庫正楷體 Ext-B" style:font-name-complex="全字庫正楷體 Ext-B"/>
    </style:style>
    <style:style style:name="T35_19" style:family="text">
      <style:text-properties style:font-name="新細明體" style:font-name-asian="新細明體" style:font-name-complex="新細明體"/>
    </style:style>
    <style:style style:name="T35_20" style:family="text">
      <style:text-properties style:font-name="全字庫正楷體 Ext-B" style:font-name-asian="全字庫正楷體 Ext-B" style:font-name-complex="全字庫正楷體 Ext-B"/>
    </style:style>
    <style:style style:name="T35_21" style:family="text">
      <style:text-properties style:font-name="新細明體" style:font-name-asian="新細明體" style:font-name-complex="新細明體"/>
    </style:style>
    <style:style style:name="T35_22" style:family="text">
      <style:text-properties style:font-name="全字庫正楷體 Ext-B" style:font-name-asian="全字庫正楷體 Ext-B" style:font-name-complex="全字庫正楷體 Ext-B"/>
    </style:style>
    <style:style style:name="T35_23" style:family="text">
      <style:text-properties style:font-name="新細明體" style:font-name-asian="新細明體" style:font-name-complex="新細明體"/>
    </style:style>
    <style:style style:name="P36" style:family="paragraph" style:parent-style-name="Normal">
      <style:paragraph-properties fo:line-height="0.706cm"/>
    </style:style>
    <style:style style:name="T36_1" style:family="text">
      <style:text-properties style:font-name="新細明體" style:font-name-asian="新細明體" style:font-name-complex="新細明體"/>
    </style:style>
    <style:style style:name="T36_2" style:family="text">
      <style:text-properties style:font-name="新細明體" style:font-name-asian="新細明體" style:font-name-complex="新細明體"/>
    </style:style>
    <style:style style:name="T36_3" style:family="text">
      <style:text-properties style:font-name="新細明體" style:font-name-asian="新細明體" style:font-name-complex="新細明體"/>
    </style:style>
    <style:style style:name="T36_4" style:family="text">
      <style:text-properties style:font-name="全字庫正楷體 Ext-B" style:font-name-asian="全字庫正楷體 Ext-B" style:font-name-complex="全字庫正楷體 Ext-B"/>
    </style:style>
    <style:style style:name="T36_5" style:family="text">
      <style:text-properties style:font-name="新細明體" style:font-name-asian="新細明體" style:font-name-complex="新細明體"/>
    </style:style>
    <style:style style:name="T36_6" style:family="text">
      <style:text-properties style:font-name="全字庫正楷體 Ext-B" style:font-name-asian="全字庫正楷體 Ext-B" style:font-name-complex="全字庫正楷體 Ext-B"/>
    </style:style>
    <style:style style:name="T36_7" style:family="text">
      <style:text-properties style:font-name="新細明體" style:font-name-asian="新細明體" style:font-name-complex="新細明體"/>
    </style:style>
    <style:style style:name="T36_8" style:family="text">
      <style:text-properties style:font-name="新細明體" style:font-name-asian="新細明體" style:font-name-complex="新細明體"/>
    </style:style>
    <style:style style:name="T36_9" style:family="text">
      <style:text-properties style:font-name="新細明體" style:font-name-asian="新細明體" style:font-name-complex="新細明體"/>
    </style:style>
    <style:style style:name="P37" style:family="paragraph" style:parent-style-name="Normal">
      <style:paragraph-properties fo:line-height="0.706cm"/>
    </style:style>
    <style:style style:name="T37_1" style:family="text">
      <style:text-properties style:font-name="新細明體" style:font-name-asian="新細明體" style:font-name-complex="新細明體"/>
    </style:style>
    <style:style style:name="P38" style:family="paragraph" style:parent-style-name="Normal">
      <style:paragraph-properties fo:line-height="0.706cm"/>
    </style:style>
    <style:style style:name="T38_1" style:family="text">
      <style:text-properties style:font-name="全字庫正楷體 Ext-B" style:font-name-asian="全字庫正楷體 Ext-B" style:font-name-complex="全字庫正楷體 Ext-B"/>
    </style:style>
  </office:automatic-styles>
  <office:body>
    <office:text>
      <text:p text:style-name="P1"><text:span text:style-name="T1_1">【交通部觀光署雲嘉南濱海國家風景區管理處新聞稿】</text:span></text:p>
      <text:p text:style-name="P2"><text:span text:style-name="T2_1">發稿日期:115年</text:span><text:span text:style-name="T2_2">9</text:span><text:span text:style-name="T2_3">月</text:span><text:span text:style-name="T2_4">12</text:span><text:span text:style-name="T2_5">日</text:span></text:p>
      <text:p text:style-name="P3"><text:span text:style-name="T3_1">新聞發言人：莊代理</text:span><text:span text:style-name="T3_2">處長名豪</text:span><text:span text:style-name="T3_3">0972850311電話：06-7861000轉113</text:span></text:p>
      <text:p text:style-name="P4"><text:span text:style-name="T4_1">新聞聯絡人：</text:span><text:span text:style-name="T4_2">洪科長瑞鴻</text:span><text:span text:style-name="T4_3"><text:s text:c="4"/>0908059978電話：06-7861000轉240</text:span></text:p>
      <text:p text:style-name="P5"><text:span text:style-name="T5_1">文稿主旨：</text:span></text:p>
      <text:p text:style-name="P6"><text:span text:style-name="T6_1">「浪漫</text:span><text:span text:style-name="T6_2">玩騎雲</text:span><text:span text:style-name="T6_3">嘉南」首站雲林登場　</text:span></text:p>
      <text:p text:style-name="P7"><text:span text:style-name="T7_1">騎進三條</text:span><text:span text:style-name="T7_2">崙</text:span><text:span text:style-name="T7_3">黑森林感受海線國際魅力</text:span></text:p>
      <text:p text:style-name="P8"><text:span text:style-name="T8_1">騎上自行車，把雲林海線變成一座沒有屋頂的旅遊展場！交通部</text:span><text:span text:style-name="T8_2">觀光署雲嘉南</text:span><text:span text:style-name="T8_3">濱海國家風景區管理處（以下簡稱雲嘉南管理處）主辦「</text:span><text:span text:style-name="T8_4">2026</text:span><text:span text:style-name="T8_5">雲林濱海小鎮</text:span><text:span text:style-name="T8_6">＆</text:span><text:span text:style-name="T8_7">兒童滑步車趣味賽」今（</text:span><text:span text:style-name="T8_8">12</text:span><text:span text:style-name="T8_9">）日上午於雲林口湖遊客中心熱鬧登場，活動吸引</text:span><text:span text:style-name="T8_10">全</text:span><text:span text:style-name="T8_11">臺</text:span><text:span text:style-name="T8_12">各地車友、親子家庭及遊客熱情響應，逾</text:span><text:span text:style-name="T8_13">2,000</text:span><text:span text:style-name="T8_14">人齊聚雲林，共同感受濱海小鎮的騎旅魅力與熱鬧氛圍。車友以自行車走訪口湖、四湖的生態濕地、漁村聚落、文化景點及藝術地景，展開一趟</text:span><text:span text:style-name="T8_15">全</text:span><text:span text:style-name="T8_16">程約</text:span><text:span text:style-name="T8_17">32</text:span><text:span text:style-name="T8_18">公里、充滿海線風情的</text:span><text:span text:style-name="T8_19">濱海慢旅</text:span><text:span text:style-name="T8_20">，也為「</text:span><text:span text:style-name="T8_21">2026</text:span><text:span text:style-name="T8_22">極點</text:span><text:span text:style-name="T8_23">慢旅－浪漫玩騎雲</text:span><text:span text:style-name="T8_24">嘉南」系列活動揭開序幕。</text:span></text:p>
      <text:p text:style-name="P9"><text:span text:style-name="T9_1">活動由口湖鄉婦女會太鼓隊熱力演出揭開序幕，雲林縣長張麗善、雲林縣政府文化觀光處副處長陳世訓、丁學忠立法委員辦公處副主任吳安祥、雲林縣議會</text:span><text:span text:style-name="T9_2">蔡</text:span><text:span text:style-name="T9_3">咏鍀副議長辦公室張明連主任、黃文祥議員辦公室李茂欽主任、口湖鄉長李龍飛、口湖鄉民代表邱月鳳、北港鎮民代表會主席黃美蘭、北港分局副分局長吳明乾、梧北村長李尚穎、梧南村村長李清南、嘉義市民宿協會理事長張于亞、雲嘉南觀光圈協會理事長鄭怡雯、西拉雅協會總幹事高清南、金湖休閒農業發展協會理事長李永鴻、專案經理蔡云姍、布袋街區協會理事長游志豪、好美農漁董事長曾進成等貴賓，共同為車友鳴笛加油。</text:span></text:p>
      <text:p text:style-name="P10"><text:span text:style-name="T10_1">現場更集結</text:span><text:span text:style-name="T10_2">日本網紅明日</text:span><text:span text:style-name="T10_3">香、自行車</text:span><text:span text:style-name="T10_4">網紅本丸</text:span><text:span text:style-name="T10_5">、自行車好手李冠賢、印尼</text:span><text:span text:style-name="T10_6">媒</text:span><text:span text:style-name="T10_7">體</text:span><text:span text:style-name="T10_8">網紅吳俊星</text:span><text:span text:style-name="T10_9">，以及雲林高中聯隊林俊鑫隊長與隊員</text:span><text:span text:style-name="T10_10">擔任領騎</text:span><text:span text:style-name="T10_11">，不老騎士、快樂車隊及建雄車隊也熱情響應。從親子家庭、青年車友到銀髮騎士齊聚一堂，以不同速度共享同一條風景，展現自行車旅遊跨世代、零距離的魅力。</text:span></text:p>
      <text:p text:style-name="P11"><text:span text:style-name="T11_1">一條</text:span><text:span text:style-name="T11_2">32</text:span><text:span text:style-name="T11_3">公里路線，騎進雲林海線</text:span><text:span text:style-name="T11_4">最</text:span><text:span text:style-name="T11_5">精華的風景</text:span></text:p>
      <text:p text:style-name="P12"><text:span text:style-name="T12_1">本次路線自口湖遊客中心出發，沿途串聯</text:span><text:span text:style-name="T12_2">梧</text:span><text:span text:style-name="T12_3">北社區、椬梧滯洪池、台</text:span><text:span text:style-name="T12_4">17</text:span><text:span text:style-name="T12_5">線</text:span><text:span text:style-name="T12_6">99</text:span><text:span text:style-name="T12_7">公里特色打卡點、三條崙海水浴場親水公園、三條崙黑森林自行車道及萡子寮好神氣</text:span><text:span text:style-name="T12_8">3D</text:span><text:span text:style-name="T12_9">彩繪藝術村，最後返回口湖遊客中心。</text:span></text:p>
      <text:p text:style-name="P13"><text:span text:style-name="T13_1">旅程從</text:span><text:span text:style-name="T13_2">梧</text:span><text:span text:style-name="T13_3">北社區充滿歲月故事的鐵花窗、李萬居故居及聚落風情展開，接著騎進擁有開闊水域與豐富生態的椬梧滯洪池，在水岸、天空與田野之間自在穿梭。來到三條</text:span><text:span text:style-name="T13_4">崙</text:span><text:span text:style-name="T13_5">，茂密木麻黃構築出的黑森林自行車道宛如天然綠色隧道，讓車友迎著海風</text:span><text:span text:style-name="T13_6">舒適騎行</text:span><text:span text:style-name="T13_7">。</text:span></text:p>
      <text:p text:style-name="P14"><text:span text:style-name="T14_1">抵達三條</text:span><text:span text:style-name="T14_2">崙</text:span><text:span text:style-name="T14_3">海水浴場親水公園補給站後，雲林縣四湖鄉公所鄉長吳勁葦、雲林縣四湖鄉鄉民代表會主席吳顯志及雲嘉南管理處</text:span><text:span text:style-name="T14_4">莊名豪</text:span><text:span text:style-name="T14_5">代理處長也在現場迎接車友，交通部觀光署吉祥物「</text:span><text:span text:style-name="T14_6">喔熊</text:span><text:span text:style-name="T14_7">」大型人偶現身助陣，與陸續抵達的車友互動合影，</text:span><text:span text:style-name="T14_8">為騎旅途</text:span><text:span text:style-name="T14_9">中增添不少歡樂氣氛。補給站同步準備香蕉、點心等補給品，並融入包公意象等地方文化元素，讓車友在補充</text:span><text:span text:style-name="T14_10">體</text:span><text:span text:style-name="T14_11">力、稍作休息之餘，也能感受四湖濱海的人情味與在地特色。</text:span></text:p>
      <text:p text:style-name="P15"><text:span text:style-name="T15_1">稍作休息後，車友再沿原路返程，途中經過萡子寮好神氣</text:span><text:span text:style-name="T15_2">3D</text:span><text:span text:style-name="T15_3">彩繪藝術村，將地方信仰、漁村生活及立</text:span><text:span text:style-name="T15_4">體</text:span><text:span text:style-name="T15_5">彩繪轉化為充滿趣味的旅遊場景。台</text:span><text:span text:style-name="T15_6">17</text:span><text:span text:style-name="T15_7">線</text:span><text:span text:style-name="T15_8">99</text:span><text:span text:style-name="T15_9">公里處的特色打卡點「</text:span><text:span text:style-name="T15_10">1799</text:span><text:span text:style-name="T15_11">」，也成為不少車友停下腳步拍照留念的</text:span><text:span text:style-name="T15_12">人氣景點</text:span><text:span text:style-name="T15_13">。從濕地生態、農漁村文化到特色藝術，一趟自行車旅程，就能收藏雲林海線截然不同的風景。</text:span></text:p>
      <text:p text:style-name="P16"><text:span text:style-name="T16_1">除了大朋友騎得盡興，活動也結合「兒童滑步車趣味賽」，邀請小小騎士加入自行車旅行行列；主會場同步規劃在地特色市集、美食、伴手禮及摸彩活動，讓參加民眾騎完一圈，不只帶回完成挑戰的成就感，也能把雲林濱海的好味道與好風景一起帶回家。完成騎乘的車友還可獲得本</text:span><text:span text:style-name="T16_2">場完騎獎牌</text:span><text:span text:style-name="T16_3">及電子完成證書，為這趟濱海小鎮之旅留下專屬紀念。</text:span></text:p>
      <text:p text:style-name="P17"><text:span text:style-name="T17_1">雲嘉南管理處</text:span><text:span text:style-name="T17_2">莊名豪</text:span><text:span text:style-name="T17_3">代理處長表示，近年國際旅客旅遊動線逐漸往中南部延伸，如何將旅遊人潮進一步帶進雲嘉南濱海，是地方觀光發展的重要課題。雲林沿海擁有豐富的漁塭養殖文化、濕地生態及獨特濱海地景，其中椬梧滯洪池更榮獲「</text:span><text:span text:style-name="T17_4">全</text:span><text:span text:style-name="T17_5">球百大目的地故事獎」肯定，展現雲林海線兼具生態永續、地方特色與觀光發展的多元魅力。</text:span></text:p>
      <text:p text:style-name="P18"><text:span text:style-name="T18_1">管理處持續以生態</text:span><text:span text:style-name="T18_2">永續及低</text:span><text:span text:style-name="T18_3">碳旅遊為核心推動自行車觀光，今年度「臺灣自行車旅遊節」重磅推出十大品牌活動，「</text:span><text:span text:style-name="T18_4">極點慢旅</text:span><text:span text:style-name="T18_5">」即為其中之一，希望透過自行車旅遊，帶領旅客走進特色地景、地方聚落與產業，在放慢旅行速度的同時，更深入認識雲嘉南濱海。本次活動吸引來自</text:span><text:span text:style-name="T18_6">全</text:span><text:span text:style-name="T18_7">臺</text:span><text:span text:style-name="T18_8">各地的車友及親子家庭</text:span><text:span text:style-name="T18_9">齊聚口湖</text:span><text:span text:style-name="T18_10">，也期待從一場自行車活動出發，進一步帶動沿線景點遊憩、地方消費與濱海觀光發展。</text:span></text:p>
      <text:p text:style-name="P19"><text:span text:style-name="T19_1">雲林縣長張麗善表示，歡迎來自</text:span><text:span text:style-name="T19_2">全</text:span><text:span text:style-name="T19_3">臺</text:span><text:span text:style-name="T19_4">各地的車友走進雲林、認識口湖，雲林沿海從麥寮、</text:span><text:span text:style-name="T19_5">臺</text:span><text:span text:style-name="T19_6">西、四湖到口湖，擁有開闊海岸景觀、漁村聚落及豐富地方特色，近年縣府也持續投入沿海觀光建設，並與雲嘉南管理處攜手完善遊憩環境，希望透過自行車旅遊，讓更多旅客用不一樣的速度，看見雲林海線的自然風光與地方魅力。</text:span></text:p>
      <text:p text:style-name="P20"><text:span text:style-name="T20_1">張麗善指出，雲林近年持續拓展多元旅遊版圖，從三條</text:span><text:span text:style-name="T20_2">崙</text:span><text:span text:style-name="T20_3">海水浴場、海洋休閒活動，到草嶺山區、櫻花季及適合自行車挑戰的特色路線，逐步形塑「山海都好玩」的旅遊特色。未來也期盼透過自行車、海洋休閒及季節活動，讓旅客從「來</text:span><text:span text:style-name="T20_4">參加一場活動」，延伸為「多留一天、多走一個地方」，進一步擴大地方產業與整</text:span><text:span text:style-name="T20_5">體</text:span><text:span text:style-name="T20_6">旅遊效益。</text:span></text:p>
      <text:p text:style-name="P21"><text:span text:style-name="T21_1">口湖鄉長李龍飛表示，近年在雲林縣政府與地方共同投入下，雲林觀光能量持續成長，今年截至</text:span><text:span text:style-name="T21_2">6</text:span><text:span text:style-name="T21_3">月旅遊觀光人次已突破</text:span><text:span text:style-name="T21_4">3,000</text:span><text:span text:style-name="T21_5">萬人次，沿海地區的觀光環境與特色景點也逐步成形。從口湖遊客中心、椬梧滯洪池，到台</text:span><text:span text:style-name="T21_6">17</text:span><text:span text:style-name="T21_7">線、台</text:span><text:span text:style-name="T21_8">61</text:span><text:span text:style-name="T21_9">線沿線及金湖休閒農業區，都展現雲林海線不同面貌；未來也期待將北港等熱門觀光地區的旅遊人潮進一步引導至沿海，讓旅客從農業走進漁村、濕地與濱海聚落，帶動農漁產業、地方消費與觀光共同發展。</text:span></text:p>
      <text:p text:style-name="P22"><text:span text:style-name="T22_1">四極點獎牌串聯登場！</text:span><text:span text:style-name="T22_2">10</text:span><text:span text:style-name="T22_3">月</text:span><text:span text:style-name="T22_4">3</text:span><text:span text:style-name="T22_5">日</text:span><text:span text:style-name="T22_6">極</text:span><text:span text:style-name="T22_7">西點壓軸接棒</text:span></text:p>
      <text:p text:style-name="P23"><text:span text:style-name="T23_1">今年</text:span><text:span text:style-name="T23_2">9</text:span><text:span text:style-name="T23_3">月起，「</text:span><text:span text:style-name="T23_4">2026</text:span><text:span text:style-name="T23_5">極點慢旅</text:span><text:span text:style-name="T23_6">」陸續騎向臺灣東、西、南、北四個極點：</text:span><text:span text:style-name="T23_7">9</text:span><text:span text:style-name="T23_8">月</text:span><text:span text:style-name="T23_9">1</text:span><text:span text:style-name="T23_10">日至</text:span><text:span text:style-name="T23_11">30</text:span><text:span text:style-name="T23_12">日</text:span><text:span text:style-name="T23_13">由極東點三</text:span><text:span text:style-name="T23_14">貂角燈塔展開</text:span><text:span text:style-name="T23_15">整月騎旅</text:span><text:span text:style-name="T23_16">活動；</text:span><text:span text:style-name="T23_17">9</text:span><text:span text:style-name="T23_18">月</text:span><text:span text:style-name="T23_19">12</text:span><text:span text:style-name="T23_20">日極北點富貴角燈塔揭開主場活動序幕；</text:span><text:span text:style-name="T23_21">9</text:span><text:span text:style-name="T23_22">月</text:span><text:span text:style-name="T23_23">19</text:span><text:span text:style-name="T23_24">日至</text:span><text:span text:style-name="T23_25">20</text:span><text:span text:style-name="T23_26">日接續騎</text:span><text:span text:style-name="T23_27">往極南點鵝鑾</text:span><text:span text:style-name="T23_28">鼻燈塔；最後於</text:span><text:span text:style-name="T23_29">10</text:span><text:span text:style-name="T23_30">月</text:span><text:span text:style-name="T23_31">3</text:span><text:span text:style-name="T23_32">日由</text:span><text:span text:style-name="T23_33">極</text:span><text:span text:style-name="T23_34">西點國聖港燈塔壓軸登場，完成臺灣四極點的騎旅串聯。</text:span></text:p>
      <text:p text:style-name="P24"><text:span text:style-name="T24_1">今年北海岸及觀音山、東北角及宜蘭海岸、雲嘉南濱海及大鵬灣等四個國家風景區管理處更攜手推出「四極點串聯獎牌」，鼓勵車友逐站挑戰，收藏臺灣東、西、南、北的專屬騎旅印記。</text:span></text:p>
      <text:p text:style-name="P25"><text:span text:style-name="T25_1">其中，雲嘉南場的重頭戲「</text:span><text:span text:style-name="T25_2">臺南國聖</text:span><text:span text:style-name="T25_3">港燈塔</text:span><text:span text:style-name="T25_4">61</text:span><text:span text:style-name="T25_5">追風趣」將於</text:span><text:span text:style-name="T25_6">10</text:span><text:span text:style-name="T25_7">月</text:span><text:span text:style-name="T25_8">3</text:span><text:span text:style-name="T25_9">日壓軸登場！車友將從將軍漁港出發，騎上活動期間管制封閉的台</text:span><text:span text:style-name="T25_10">61</text:span><text:span text:style-name="T25_11">線快速道路，一路前往矗立於黃金沙丘間、擁有醒目</text:span><text:span text:style-name="T25_12">黑白塔</text:span><text:span text:style-name="T25_13">身的臺灣</text:span><text:span text:style-name="T25_14">極</text:span><text:span text:style-name="T25_15">西點國聖港燈塔。</text:span><text:span text:style-name="T25_16">全</text:span><text:span text:style-name="T25_17">程約</text:span><text:span text:style-name="T25_18">45</text:span><text:span text:style-name="T25_19">公里，沿途可眺望七股</text:span><text:span text:style-name="T25_20">潟</text:span><text:span text:style-name="T25_21">湖、魚</text:span><text:span text:style-name="T25_22">塭</text:span><text:span text:style-name="T25_23">、沙洲及濱海聚落，感受海風與遼闊天際相伴，</text:span><text:span text:style-name="T25_24">體</text:span><text:span text:style-name="T25_25">驗平時難得以自行車騎上快速道路的限定旅程。</text:span></text:p>
      <text:p text:style-name="P26"><text:span text:style-name="T26_1">喜愛追風、挑戰及收藏特色獎牌的車友，別忘了鎖定</text:span><text:span text:style-name="T26_2">10</text:span><text:span text:style-name="T26_3">月</text:span><text:span text:style-name="T26_4">3</text:span><text:span text:style-name="T26_5">日，一起騎上台</text:span><text:span text:style-name="T26_6">61</text:span><text:span text:style-name="T26_7">線、直奔臺灣最西端，為自己的四極點騎旅版圖收藏</text:span><text:span text:style-name="T26_8">極</text:span><text:span text:style-name="T26_9">西點專屬獎牌。四極點串聯獎牌取得方式、數量及相關活動規定，以各場次活動公告為</text:span><text:span text:style-name="T26_10">準</text:span><text:span text:style-name="T26_11">。</text:span></text:p>
      <text:p text:style-name="P27"><text:span text:style-name="T27_1">11</text:span><text:span text:style-name="T27_2">月騎向嘉義　文化藝術、糖業風景與濱海地標一次收藏</text:span></text:p>
      <text:p text:style-name="P28"><text:span text:style-name="T28_1">「浪漫</text:span><text:span text:style-name="T28_2">玩騎雲</text:span><text:span text:style-name="T28_3">嘉南」系列活動接著將於</text:span><text:span text:style-name="T28_4">11</text:span><text:span text:style-name="T28_5">月</text:span><text:span text:style-name="T28_6">21</text:span><text:span text:style-name="T28_7">日推出「嘉義故宮高跟鞋浪漫尋騎</text:span><text:span text:style-name="T28_8">＆</text:span><text:span text:style-name="T28_9">兒童滑步車趣味賽」，從故宮南院出發，串聯蒜頭糖廠、高跟鞋教堂等特色景點，將文化藝術、糖業歷史、平原田野與濱海風光，一次收進約</text:span><text:span text:style-name="T28_10">60</text:span><text:span text:style-name="T28_11">公里的自行車旅程中；現場也將安排兒童滑步車趣味賽，邀請親子家庭共同加入雲嘉南秋季騎旅。</text:span></text:p>
      <text:p text:style-name="P29"><text:span text:style-name="T29_1">不只活動當天！</text:span><text:span text:style-name="T29_2">4</text:span><text:span text:style-name="T29_3">條雲嘉南特色路線等你自主挑戰</text:span></text:p>
      <text:p text:style-name="P30"><text:span text:style-name="T30_1">想自己選時間出發也沒問題！即日起至</text:span><text:span text:style-name="T30_2">11</text:span><text:span text:style-name="T30_3">月</text:span><text:span text:style-name="T30_4">20</text:span><text:span text:style-name="T30_5">日同步推出「雲嘉南自主騎乘認證」，精選「嘉義故宮高跟鞋教堂」、「雲林濱海小鎮」、「</text:span><text:span text:style-name="T30_6">臺南國聖</text:span><text:span text:style-name="T30_7">港燈塔</text:span><text:span text:style-name="T30_8">61</text:span><text:span text:style-name="T30_9">追風趣」及「</text:span><text:span text:style-name="T30_10">極</text:span><text:span text:style-name="T30_11">西點燈塔</text:span><text:span text:style-name="T30_12">至極南點燈塔</text:span><text:span text:style-name="T30_13">」等</text:span><text:span text:style-name="T30_14">4</text:span><text:span text:style-name="T30_15">條特色路線。</text:span></text:p>
      <text:p text:style-name="P31"><text:span text:style-name="T31_1">民眾只要完成任</text:span><text:span text:style-name="T31_2">一</text:span><text:span text:style-name="T31_3">路線，拍下「本人＋自行車＋指定景點」照片，上傳至中華民國自行車騎士協會</text:span><text:span text:style-name="T31_4">Facebook</text:span><text:span text:style-name="T31_5">活動貼文並</text:span><text:span text:style-name="T31_6">留言「＃浪漫</text:span><text:span text:style-name="T31_7">玩騎雲</text:span><text:span text:style-name="T31_8">嘉南」，即可完成自主騎乘認證，獲得自行車</text:span><text:span text:style-name="T31_9">鑰匙圈並取得</text:span><text:span text:style-name="T31_10">抽獎資格，讓無法參加主場活動的車友，也能依照自己的時間與步調</text:span><text:span text:style-name="T31_11">騎遊雲</text:span><text:span text:style-name="T31_12">嘉南。</text:span></text:p>
      <text:p text:style-name="P32"><text:span text:style-name="T32_1">騎車再加碼！運動好禮、</text:span><text:span text:style-name="T32_2">集章護照</text:span><text:span text:style-name="T32_3">及國旅住宿一次串聯</text:span></text:p>
      <text:p text:style-name="P33"><text:span text:style-name="T33_1">雲林場</text:span><text:span text:style-name="T33_2">全</text:span><text:span text:style-name="T33_3">程約</text:span><text:span text:style-name="T33_4">32</text:span><text:span text:style-name="T33_5">公里，也可銜接運動部「</text:span><text:span text:style-name="T33_6">揮汗有禮</text:span><text:span text:style-name="T33_7">・</text:span><text:span text:style-name="T33_8">全</text:span><text:span text:style-name="T33_9">民動起來」加碼活動。符合活動資格的車友，只要以運動</text:span><text:span text:style-name="T33_10">APP</text:span><text:span text:style-name="T33_11">完整記錄當日騎乘日期及距離，單次自行車騎乘達</text:span><text:span text:style-name="T33_12">15</text:span><text:span text:style-name="T33_13">公里以上，並於規定期限內上傳紀錄，經審核通過即可取得健康好禮加碼</text:span><text:span text:style-name="T33_14">券</text:span><text:span text:style-name="T33_15">。提醒車友出發前別忘了開啟運動</text:span><text:span text:style-name="T33_16">APP</text:span><text:span text:style-name="T33_17">，為騎乘留下完整紀錄，讓運動賞景之餘，也能為健康行動再加碼。</text:span></text:p>
      <text:p text:style-name="P34"><text:span text:style-name="T34_1">交通部觀光署自</text:span><text:span text:style-name="T34_2">115</text:span><text:span text:style-name="T34_3">年</text:span><text:span text:style-name="T34_4">9</text:span><text:span text:style-name="T34_5">月</text:span><text:span text:style-name="T34_6">1</text:span><text:span text:style-name="T34_7">日起同步推出「</text:span><text:span text:style-name="T34_8">2026</text:span><text:span text:style-name="T34_9">－</text:span><text:span text:style-name="T34_10">2027</text:span><text:span text:style-name="T34_11">多元自行車</text:span><text:span text:style-name="T34_12">路線集章護照</text:span><text:span text:style-name="T34_13">」，串聯</text:span><text:span text:style-name="T34_14">全</text:span><text:span text:style-name="T34_15">臺</text:span><text:span text:style-name="T34_16">16</text:span><text:span text:style-name="T34_17">條多元自行車路線。民眾可至指定地點索取實</text:span><text:span text:style-name="T34_18">體</text:span><text:span text:style-name="T34_19">護照，沿途完成實</text:span><text:span text:style-name="T34_20">體</text:span><text:span text:style-name="T34_21">套印集章</text:span><text:span text:style-name="T34_22">，並透過</text:span><text:span text:style-name="T34_23">Velodash</text:span><text:span text:style-name="T34_24">飛騎</text:span><text:span text:style-name="T34_25">APP</text:span><text:span text:style-name="T34_26">記錄騎乘軌跡，完成指定路線挑戰即可取得抽獎資格，將雲嘉南騎旅進一步延伸至</text:span><text:span text:style-name="T34_27">全</text:span><text:span text:style-name="T34_28">臺</text:span><text:span text:style-name="T34_29">，持續探索臺灣各地不同的自行車風景。</text:span></text:p>
      <text:p text:style-name="P35"><text:span text:style-name="T35_1">此外，</text:span><text:span text:style-name="T35_2">國旅平日住宿</text:span><text:span text:style-name="T35_3">獎助亦自</text:span><text:span text:style-name="T35_4">9</text:span><text:span text:style-name="T35_5">月</text:span><text:span text:style-name="T35_6">1</text:span><text:span text:style-name="T35_7">日起上路。民眾於週日至週四入住參與活動的</text:span><text:span text:style-name="T35_8">合法旅宿</text:span><text:span text:style-name="T35_9">，一般地區第</text:span><text:span text:style-name="T35_10">1</text:span><text:span text:style-name="T35_11">晚最高可折抵</text:span><text:span text:style-name="T35_12">800</text:span><text:span text:style-name="T35_13">元，連續入住第</text:span><text:span text:style-name="T35_14">2</text:span><text:span text:style-name="T35_15">晚最高再折抵</text:span><text:span text:style-name="T35_16">1,200</text:span><text:span text:style-name="T35_17">元，兩晚最高折抵</text:span><text:span text:style-name="T35_18">2,000</text:span><text:span text:style-name="T35_19">元。由於雲林場活動日為星期六，車友可於活動結束後，自</text:span><text:span text:style-name="T35_20">9</text:span><text:span text:style-name="T35_21">月</text:span><text:span text:style-name="T35_22">13</text:span><text:span text:style-name="T35_23">日星期日起延伸安排雲嘉南平日住宿小旅行，放慢腳步走訪濱海聚落、濕地景觀及特色景點。</text:span></text:p>
      <text:p text:style-name="P36"><text:span text:style-name="T36_1">今年秋天，就從一台自行車開始，把雲林濕地、</text:span><text:span text:style-name="T36_2">臺</text:span><text:span text:style-name="T36_3">南極西海岸、嘉義文化地景及臺灣四極點串成自己的旅行版圖。雲嘉南管理處邀請</text:span><text:span text:style-name="T36_4">全</text:span><text:span text:style-name="T36_5">國民眾一起加入「</text:span><text:span text:style-name="T36_6">2026</text:span><text:span text:style-name="T36_7">極點</text:span><text:span text:style-name="T36_8">慢旅－浪漫玩騎雲</text:span><text:span text:style-name="T36_9">嘉南」，用最自在的速度旅行，在田海之間，看見不一樣的雲嘉南。</text:span></text:p>
      <text:p text:style-name="P37"><text:span text:style-name="T37_1">更多活動資訊及報名方式，請至中華民國自行車騎士協會官方網站：</text:span></text:p>
      <text:p text:style-name="P38"><text:span text:style-name="T38_1">https://www.cyclist.org.tw/event_txt.asp?pno=1382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ptos" svg:font-family="Aptos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Aptos Display" svg:font-family="Aptos Display" style:font-pitch="variable" style:font-family-generic="swiss"/>
    <style:font-face style:name="全字庫正楷體" svg:font-family="全字庫正楷體" style:font-pitch="variable" style:font-family-generic="script"/>
    <style:font-face style:name="全字庫正楷體 Ext-B" svg:font-family="全字庫正楷體 Ext-B" style:font-pitch="variable" style:font-family-generic="script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等线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line-height="116%" fo:margin-bottom="0.282cm"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等线 Light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等线 Light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等线 Light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等线 Light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等线 Light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等线 Light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等线 Light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等线 Light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等线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/>
    </style:style>
    <style:style style:name="標題_20_1_20_字元" style:display-name="標題 1 字元" style:family="text" style:parent-style-name="Default_20_Paragraph_20_Font">
      <style:text-properties fo:color="#0f4761" style:font-name="Aptos Display" fo:font-size="20pt" style:font-name-asian="等线 Light" style:font-size-asian="20pt" style:font-name-complex="Times New Roman" style:font-size-complex="20pt"/>
    </style:style>
    <style:style style:name="標題_20_2_20_字元" style:display-name="標題 2 字元" style:family="text" style:parent-style-name="Default_20_Paragraph_20_Font">
      <style:text-properties fo:color="#0f4761" style:font-name="Aptos Display" fo:font-size="16pt" style:font-name-asian="等线 Light" style:font-size-asian="16pt" style:font-name-complex="Times New Roman" style:font-size-complex="16pt"/>
    </style:style>
    <style:style style:name="標題_20_3_20_字元" style:display-name="標題 3 字元" style:family="text" style:parent-style-name="Default_20_Paragraph_20_Font">
      <style:text-properties fo:color="#0f4761" fo:font-size="14pt" style:font-name-asian="等线 Light" style:font-size-asian="14pt" style:font-name-complex="Times New Roman" style:font-size-complex="14pt"/>
    </style:style>
    <style:style style:name="標題_20_4_20_字元" style:display-name="標題 4 字元" style:family="text" style:parent-style-name="Default_20_Paragraph_20_Font">
      <style:text-properties fo:font-style="italic" style:font-style-asian="italic" style:font-style-complex="italic" fo:color="#0f4761" style:font-name-asian="等线 Light" style:font-name-complex="Times New Roman"/>
    </style:style>
    <style:style style:name="標題_20_5_20_字元" style:display-name="標題 5 字元" style:family="text" style:parent-style-name="Default_20_Paragraph_20_Font">
      <style:text-properties fo:color="#0f4761" style:font-name-asian="等线 Light" style:font-name-complex="Times New Roman"/>
    </style:style>
    <style:style style:name="標題_20_6_20_字元" style:display-name="標題 6 字元" style:family="text" style:parent-style-name="Default_20_Paragraph_20_Font">
      <style:text-properties fo:font-style="italic" style:font-style-asian="italic" style:font-style-complex="italic" fo:color="#595959" style:font-name-asian="等线 Light" style:font-name-complex="Times New Roman"/>
    </style:style>
    <style:style style:name="標題_20_7_20_字元" style:display-name="標題 7 字元" style:family="text" style:parent-style-name="Default_20_Paragraph_20_Font">
      <style:text-properties fo:color="#595959" style:font-name-asian="等线 Light" style:font-name-complex="Times New Roman"/>
    </style:style>
    <style:style style:name="標題_20_8_20_字元" style:display-name="標題 8 字元" style:family="text" style:parent-style-name="Default_20_Paragraph_20_Font">
      <style:text-properties fo:font-style="italic" style:font-style-asian="italic" style:font-style-complex="italic" fo:color="#272727" style:font-name-asian="等线 Light" style:font-name-complex="Times New Roman"/>
    </style:style>
    <style:style style:name="標題_20_9_20_字元" style:display-name="標題 9 字元" style:family="text" style:parent-style-name="Default_20_Paragraph_20_Font">
      <style:text-properties fo:color="#272727" style:font-name-asian="等线 Light" style:font-name-complex="Times New Roman"/>
    </style:style>
    <style:style style:name="Title" style:family="paragraph" style:parent-style-name="Normal">
      <style:paragraph-properties fo:line-height="100%" fo:margin-bottom="0.141cm"/>
      <style:text-properties fo:letter-spacing="-0.018cm" style:font-name="Aptos Display" fo:font-size="28pt" style:font-name-asian="等线 Light" style:font-size-asian="28pt" style:font-name-complex="Times New Roman" style:font-size-complex="28pt"/>
    </style:style>
    <style:style style:name="標題_20_字元" style:display-name="標題 字元" style:family="text" style:parent-style-name="Default_20_Paragraph_20_Font">
      <style:text-properties fo:letter-spacing="-0.018cm" style:font-name="Aptos Display" fo:font-size="28pt" style:font-name-asian="等线 Light" style:font-size-asian="28pt" style:font-name-complex="Times New Roman" style:font-size-complex="28pt"/>
    </style:style>
    <style:style style:name="Subtitle" style:family="paragraph" style:parent-style-name="Normal">
      <style:text-properties fo:letter-spacing="0.026cm" fo:color="#595959" fo:font-size="14pt" style:font-name-asian="等线 Light" style:font-size-asian="14pt" style:font-name-complex="Times New Roman" style:font-size-complex="14pt"/>
    </style:style>
    <style:style style:name="副標題_20_字元" style:display-name="副標題 字元" style:family="text" style:parent-style-name="Default_20_Paragraph_20_Font">
      <style:text-properties fo:letter-spacing="0.026cm" fo:color="#595959" fo:font-size="14pt" style:font-name-asian="等线 Light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引文_20_字元" style:display-name="引文 字元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鮮明引文_20_字元" style:display-name="鮮明引文 字元" style:family="text" style:parent-style-name="Default_20_Paragraph_20_Font"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467886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3cm" fo:padding-right="0cm" fo:margin-right="2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7.7</meta:generator>
    <dc:title/>
    <meta:initial-creator>Gary Shu</meta:initial-creator>
    <meta:creation-date>2026-09-08T09:58:00</meta:creation-date>
    <dc:creator>遊憩課</dc:creator>
    <dc:date>2026-09-12T05:02:00</dc:date>
    <meta:print-date>2026-09-11T09:51:00</meta:print-date>
    <meta:editing-cycles>10</meta:editing-cycles>
    <meta:editing-duration>PT1H52M</meta:editing-duration>
    <meta:document-statistic meta:page-count="4" meta:paragraph-count="7" meta:row-count="28" meta:word-count="590" meta:character-count="3950" meta:non-whitespace-character-count="3367"/>
  </office:meta>
</office:document-meta>
</file>